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9-010"/><text:bookmark-start text:name="__RefHeading___p2-req-16-9-010_1"/><text:bookmark-start text:name="p2-req-16-9-010"/>P2-REQ-16-9-010<text:bookmark-end text:name="__RefHeading___p2-req-16-9-010_1"/><text:bookmark-end text:name="p2-req-16-9-010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Logical <text:a xlink:type="simple" xlink:href="https://wiki.didosolutions.com/dido/99_annexes/annex-b-terms-and-definitions/t/traceability" text:style-name="Internet_20_link" text:visited-style-name="Visited_20_Internet_20_Link">Traceability</text:a> SHALL support forward review from the conceptual concern to the logical mode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9: Logical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Forward traceability allows reviewers to follow the refinement of conceptual concerns into the Logical Architecture. This capability demonstrates that every logical element is grounded in a conceptual purpose, supporting architectural validation, governance, and impact analysi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Traceability Model.</text:p>
      <text:p text:style-name="Text_20_body">It applies specifically to:</text:p>
      <text:p text:style-name="Text_20_body">Conceptual concerns;Logical elements;Architectural reviews; andGovernance activiti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ogical Traceability supports forward review from conceptual concerns to logical elements.</text:p>
      <text:p text:style-name="Text_20_body">Verification activities should include review checks confirming that:</text:p>
      <text:p text:style-name="Text_20_body">conceptual sources are identified;logical elements trace to conceptual concerns;forward navigation is possible; andconceptual intent is preserv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from the Part 1 Conceptual Architecture to the Part 2 Logical Architecture.</text:p>
      <text:p text:style-name="Text_20_body">Related requirement identifiers:</text:p>
      <text:a xlink:type="simple" xlink:href="https://wiki.didosolutions.com/dido/99_annexes/annex-c-requirements/part-02/p2-req-16-9-002" text:style-name="Internet_20_link" text:visited-style-name="Visited_20_Internet_20_Link">p2-req-16-9-002</text:a>
      <text:a xlink:type="simple" xlink:href="https://wiki.didosolutions.com/dido/99_annexes/annex-c-requirements/part-02/p2-req-16-9-011" text:style-name="Internet_20_link" text:visited-style-name="Visited_20_Internet_20_Link">p2-req-16-9-011</text:a>
      <text:a xlink:type="simple" xlink:href="https://wiki.didosolutions.com/fxdemo/dido_99_annexes/annex-c-requirements/part-01/p1-req-13-11-001" text:style-name="Internet_20_link" text:visited-style-name="Visited_20_Internet_20_Link">p1-req-13-11-001</text:a>
      <text:p text:style-name="Text_20_body">Related source section:</text:p>
      <text:a xlink:type="simple" xlink:href="https://wiki.didosolutions.com/fxdemo/02-part/16-logical-requirements/16-9-logical-traceability-requirements/start" text:style-name="Internet_20_link" text:visited-style-name="Visited_20_Internet_20_Link">16.9 Logical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33:56</meta:creation-date>
    <dc:creator>Generated</dc:creator>
    <dc:date>2026-08-24T11::33:56</dc:date>
    <dc:language>en-US</dc:language>
    <meta:editing-cycles>1</meta:editing-cycles>
    <meta:editing-duration>PT0S</meta:editing-duration>
    <dc:title>dido:99_annexes:annex-d-requirements:part-02:p2-req-16-9-010</dc:title>
  </office:meta>
</office:document-meta>
</file>