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07"/><text:bookmark-start text:name="__RefHeading___p2-req-16-9-007_1"/><text:bookmark-start text:name="p2-req-16-9-007"/>P2-REQ-16-9-007<text:bookmark-end text:name="__RefHeading___p2-req-16-9-007_1"/><text:bookmark-end text:name="p2-req-16-9-007"/></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runtime_plane_traceability" text:style-name="Internet_20_link" text:visited-style-name="Visited_20_Internet_20_Link">Logical Runtime Plane Traceability</text:a> SHALL relate logical interactions and information exchanges to their Logical Runtime Plane classification.</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Runtime Plane Traceability preserves the architectural purpose assigned to each interaction and information exchange. Explicit Runtime Plane classification supports governance, review, impact analysis, and consistent architectural interpretation across multiple implementation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Runtime Plane Traceability.</text:p>
      <text:p text:style-name="Text_20_body">It applies specifically to:</text:p>
      <text:p text:style-name="Text_20_body">Logical Runtime Planes;Logical Interaction Patterns;Logical information exchanges; andLogical Communication Endpoin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interactions and information exchanges are related to their Logical Runtime Plane classifications.</text:p>
      <text:p text:style-name="Text_20_body">Verification activities should include review checks confirming that:</text:p>
      <text:p text:style-name="Text_20_body">Runtime Plane classifications are identified;interactions are consistently classified;information exchanges preserve Runtime Plane semantics; andRuntime Plane Traceability supports governanc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Runtime Planes and the interactions and information exchanges assigned to them.</text:p>
      <text:p text:style-name="Text_20_body">Related requirement identifiers:</text:p>
      <text:a xlink:type="simple" xlink:href="https://wiki.didosolutions.com/dido/99_annexes/annex-c-requirements/part-02/p2-req-16-6-001" text:style-name="Internet_20_link" text:visited-style-name="Visited_20_Internet_20_Link">p2-req-16-6-001</text:a>
      <text:a xlink:type="simple" xlink:href="https://wiki.didosolutions.com/dido/99_annexes/annex-c-requirements/part-02/p2-req-16-6-008" text:style-name="Internet_20_link" text:visited-style-name="Visited_20_Internet_20_Link">p2-req-16-6-008</text:a>
      <text:a xlink:type="simple" xlink:href="https://wiki.didosolutions.com/dido/99_annexes/annex-c-requirements/part-02/p2-req-16-9-008" text:style-name="Internet_20_link" text:visited-style-name="Visited_20_Internet_20_Link">p2-req-16-9-008</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19:47</meta:creation-date>
    <dc:creator>Generated</dc:creator>
    <dc:date>2026-08-23T03::19:47</dc:date>
    <dc:language>en-US</dc:language>
    <meta:editing-cycles>1</meta:editing-cycles>
    <meta:editing-duration>PT0S</meta:editing-duration>
    <dc:title>dido:99_annexes:annex-d-requirements:part-02:p2-req-16-9-007</dc:title>
  </office:meta>
</office:document-meta>
</file>