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9-006"/><text:bookmark-start text:name="__RefHeading___p2-req-16-9-006_1"/><text:bookmark-start text:name="p2-req-16-9-006"/>P2-REQ-16-9-006<text:bookmark-end text:name="__RefHeading___p2-req-16-9-006_1"/><text:bookmark-end text:name="p2-req-16-9-006"/></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l/logical_data_structure_traceability" text:style-name="Internet_20_link" text:visited-style-name="Visited_20_Internet_20_Link">Logical Data Structure Traceability</text:a> SHALL relate logical information structures and instances to definitions, <text:a xlink:type="simple" xlink:href="https://wiki.didosolutions.com/dido/99_annexes/annex-b-terms-and-definitions/l/logical_node" text:style-name="Internet_20_link" text:visited-style-name="Visited_20_Internet_20_Link">Logical Nodes</text:a>, endpoints, Runtime Planes, governance constraints, <text:a xlink:type="simple" xlink:href="https://wiki.didosolutions.com/dido/99_annexes/annex-b-terms-and-definitions/l/logical_information_lineage" text:style-name="Internet_20_link" text:visited-style-name="Visited_20_Internet_20_Link">Logical Information Lineage</text:a>, and <text:a xlink:type="simple" xlink:href="https://wiki.didosolutions.com/dido/99_annexes/annex-b-terms-and-definitions/e/evidence" text:style-name="Internet_20_link" text:visited-style-name="Visited_20_Internet_20_Link">Evidence</text:a> expectations.</text:p>
      <text:h text:style-name="Heading_20_2" text:outline-level="2"><text:bookmark-start text:name="__RefHeading___source_3"/><text:bookmark-start text:name="source"/>Source<text:bookmark-end text:name="__RefHeading___source_3"/><text:bookmark-end text:name="source"/></text:h>
      <text:p text:style-name="Text_20_body">Part 2, Section 16.9: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Data Structure Traceability preserves the relationships among logical information, the architectural elements that create and exchange it, and the governance rules that apply to it. This traceability supports lifecycle analysis, auditability, and evidence planning while preserving platform independenc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Data Structure Traceability.</text:p>
      <text:p text:style-name="Text_20_body">It applies specifically to:</text:p>
      <text:p text:style-name="Text_20_body">Logical Data Structure Definitions;Logical Data Structure Instances;Logical Nodes;Logical Communication Endpoints; andLogical Information Lineag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Data Structure Traceability relates logical information to the architectural elements that define and use it.</text:p>
      <text:p text:style-name="Text_20_body">Verification activities should include review checks confirming that:</text:p>
      <text:p text:style-name="Text_20_body">definitions and instances are related;Runtime Plane participation is identified;governance constraints are preserved; andLogical Information Lineage supports traceability.</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 information structures and the architectural elements that define, exchange, and govern them.</text:p>
      <text:p text:style-name="Text_20_body">Related requirement identifiers:</text:p>
      <text:a xlink:type="simple" xlink:href="https://wiki.didosolutions.com/dido/99_annexes/annex-c-requirements/part-02/p2-req-16-5-001" text:style-name="Internet_20_link" text:visited-style-name="Visited_20_Internet_20_Link">p2-req-16-5-001</text:a>
      <text:a xlink:type="simple" xlink:href="https://wiki.didosolutions.com/dido/99_annexes/annex-c-requirements/part-02/p2-req-16-5-011" text:style-name="Internet_20_link" text:visited-style-name="Visited_20_Internet_20_Link">p2-req-16-5-011</text:a>
      <text:a xlink:type="simple" xlink:href="https://wiki.didosolutions.com/dido/99_annexes/annex-c-requirements/part-02/p2-req-16-9-007" text:style-name="Internet_20_link" text:visited-style-name="Visited_20_Internet_20_Link">p2-req-16-9-007</text:a>
      <text:p text:style-name="Text_20_body">Related source section:</text:p>
      <text:a xlink:type="simple" xlink:href="https://wiki.didosolutions.com/fxdemo/02-part/16-logical-requirements/16-9-logical-traceability-requirements/start" text:style-name="Internet_20_link" text:visited-style-name="Visited_20_Internet_20_Link">16.9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3::03:42</meta:creation-date>
    <dc:creator>Generated</dc:creator>
    <dc:date>2026-08-23T03::03:42</dc:date>
    <dc:language>en-US</dc:language>
    <meta:editing-cycles>1</meta:editing-cycles>
    <meta:editing-duration>PT0S</meta:editing-duration>
    <dc:title>dido:99_annexes:annex-d-requirements:part-02:p2-req-16-9-006</dc:title>
  </office:meta>
</office:document-meta>
</file>