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9-004"/><text:bookmark-start text:name="__RefHeading___p2-req-16-9-004_1"/><text:bookmark-start text:name="p2-req-16-9-004"/>P2-REQ-16-9-004<text:bookmark-end text:name="__RefHeading___p2-req-16-9-004_1"/><text:bookmark-end text:name="p2-req-16-9-004"/></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l/logical_node_traceability" text:style-name="Internet_20_link" text:visited-style-name="Visited_20_Internet_20_Link">Logical Node Traceability</text:a> SHALL relate a <text:a xlink:type="simple" xlink:href="https://wiki.didosolutions.com/dido/99_annexes/annex-b-terms-and-definitions/l/logical_node" text:style-name="Internet_20_link" text:visited-style-name="Visited_20_Internet_20_Link">Logical Node</text:a> to its identities, roles, responsibilities, endpoints, interactions, Runtime Planes, governance relationships, and <text:a xlink:type="simple" xlink:href="https://wiki.didosolutions.com/dido/99_annexes/annex-b-terms-and-definitions/e/evidence" text:style-name="Internet_20_link" text:visited-style-name="Visited_20_Internet_20_Link">Evidence</text:a> expectations.</text:p>
      <text:h text:style-name="Heading_20_2" text:outline-level="2"><text:bookmark-start text:name="__RefHeading___source_3"/><text:bookmark-start text:name="source"/>Source<text:bookmark-end text:name="__RefHeading___source_3"/><text:bookmark-end text:name="source"/></text:h>
      <text:p text:style-name="Text_20_body">Part 2, Section 16.9: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Node Traceability establishes the architectural relationships that describe the complete context of each Logical Node. Capturing these relationships supports governance, review, compatibility assessment, impact analysis, and evidence planning throughout the architecture lifecycl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Logical Node Traceability.</text:p>
      <text:p text:style-name="Text_20_body">It applies specifically to:</text:p>
      <text:p text:style-name="Text_20_body">Logical Nodes;Logical Node identities;Logical Node roles;Logical Communication Endpoints;Logical Runtime Planes; andGovernance relationship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Node Traceability relates each Logical Node to its identities, roles, responsibilities, endpoints, interactions, Runtime Planes, governance relationships, and Evidence expectations.</text:p>
      <text:p text:style-name="Text_20_body">Verification activities should include review checks confirming that:</text:p>
      <text:p text:style-name="Text_20_body">node relationships are explicitly identified;responsibilities and interactions are traceable;governance relationships are represented; andEvidence expectations are preserv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Nodes and the architectural relationships that define their role within the Logical Architecture.</text:p>
      <text:p text:style-name="Text_20_body">Related requirement identifiers:</text:p>
      <text:a xlink:type="simple" xlink:href="https://wiki.didosolutions.com/dido/99_annexes/annex-c-requirements/part-02/p2-req-16-3-001" text:style-name="Internet_20_link" text:visited-style-name="Visited_20_Internet_20_Link">p2-req-16-3-001</text:a>
      <text:a xlink:type="simple" xlink:href="https://wiki.didosolutions.com/dido/99_annexes/annex-c-requirements/part-02/p2-req-16-3-007" text:style-name="Internet_20_link" text:visited-style-name="Visited_20_Internet_20_Link">p2-req-16-3-007</text:a>
      <text:a xlink:type="simple" xlink:href="https://wiki.didosolutions.com/dido/99_annexes/annex-c-requirements/part-02/p2-req-16-9-005" text:style-name="Internet_20_link" text:visited-style-name="Visited_20_Internet_20_Link">p2-req-16-9-005</text:a>
      <text:p text:style-name="Text_20_body">Related source section:</text:p>
      <text:a xlink:type="simple" xlink:href="https://wiki.didosolutions.com/fxdemo/02-part/16-logical-requirements/16-9-logical-traceability-requirements/start" text:style-name="Internet_20_link" text:visited-style-name="Visited_20_Internet_20_Link">16.9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32:04</meta:creation-date>
    <dc:creator>Generated</dc:creator>
    <dc:date>2026-08-24T10::32:04</dc:date>
    <dc:language>en-US</dc:language>
    <meta:editing-cycles>1</meta:editing-cycles>
    <meta:editing-duration>PT0S</meta:editing-duration>
    <dc:title>dido:99_annexes:annex-d-requirements:part-02:p2-req-16-9-004</dc:title>
  </office:meta>
</office:document-meta>
</file>