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2:p2-req-16-9-002"/><text:bookmark-start text:name="__RefHeading___p2-req-16-9-002_1"/><text:bookmark-start text:name="p2-req-16-9-002"/>P2-REQ-16-9-002<text:bookmark-end text:name="__RefHeading___p2-req-16-9-002_1"/><text:bookmark-end text:name="p2-req-16-9-002"/></text:h>
      <text:p text:style-name="Text_20_body"><text:a xlink:type="simple" xlink:href="https://wiki.didosolutions.com/dido/99_annexes/annex-c-requirements/part-02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Logical Traceability Model SHALL define <text:a xlink:type="simple" xlink:href="https://wiki.didosolutions.com/dido/99_annexes/annex-b-terms-and-definitions/t/traceability" text:style-name="Internet_20_link" text:visited-style-name="Visited_20_Internet_20_Link">Traceability</text:a> from Part 1 conceptual elements to Part 2 logical element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2, Section 16.9: Logical Traceability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The Logical Architecture refines, but does not replace, the Part 1 Conceptual Architecture. Explicit traceability preserves the relationship between conceptual intent and logical realization, supporting governance, review, impact analysis, and long-term architectural evolution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the Logical Traceability Model.</text:p>
      <text:p text:style-name="Text_20_body">It applies specifically to:</text:p>
      <text:p text:style-name="Text_20_body">Part 1 Conceptual Architecture;Part 2 Logical Architecture;Conceptual elements; andLogical element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Logical Traceability Model defines traceability from Part 1 conceptual elements to Part 2 logical elements.</text:p>
      <text:p text:style-name="Text_20_body">Verification activities should include review checks confirming that:</text:p>
      <text:p text:style-name="Text_20_body">conceptual sources are identified;logical elements trace to their conceptual origins;traceability supports architectural review; andconceptual meaning is preserved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supports traceability between conceptual architecture and logical architecture.</text:p>
      <text:p text:style-name="Text_20_body">Related requirement identifiers:</text:p>
      <text:a xlink:type="simple" xlink:href="https://wiki.didosolutions.com/fxdemo/dido_99_annexes/annex-c-requirements/part-01/p1-req-13-11-001" text:style-name="Internet_20_link" text:visited-style-name="Visited_20_Internet_20_Link">p1-req-13-11-001</text:a>
      <text:a xlink:type="simple" xlink:href="https://wiki.didosolutions.com/dido/99_annexes/annex-c-requirements/part-02/p2-req-16-9-001" text:style-name="Internet_20_link" text:visited-style-name="Visited_20_Internet_20_Link">p2-req-16-9-001</text:a>
      <text:a xlink:type="simple" xlink:href="https://wiki.didosolutions.com/dido/99_annexes/annex-c-requirements/part-02/p2-req-16-9-010" text:style-name="Internet_20_link" text:visited-style-name="Visited_20_Internet_20_Link">p2-req-16-9-010</text:a>
      <text:p text:style-name="Text_20_body">Related source section:</text:p>
      <text:a xlink:type="simple" xlink:href="https://wiki.didosolutions.com/fxdemo/02-part/16-logical-requirements/16-9-logical-traceability-requirements/start" text:style-name="Internet_20_link" text:visited-style-name="Visited_20_Internet_20_Link">16.9 Logical Traceability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46:27</meta:creation-date>
    <dc:creator>Generated</dc:creator>
    <dc:date>2026-08-24T02::46:27</dc:date>
    <dc:language>en-US</dc:language>
    <meta:editing-cycles>1</meta:editing-cycles>
    <meta:editing-duration>PT0S</meta:editing-duration>
    <dc:title>dido:99_annexes:annex-d-requirements:part-02:p2-req-16-9-002</dc:title>
  </office:meta>
</office:document-meta>
</file>