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9-001"/><text:bookmark-start text:name="__RefHeading___p2-req-16-9-001_1"/><text:bookmark-start text:name="p2-req-16-9-001"/>P2-REQ-16-9-001<text:bookmark-end text:name="__RefHeading___p2-req-16-9-001_1"/><text:bookmark-end text:name="p2-req-16-9-001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Logical Architecture / PIM SHALL define a Logical Traceability Model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9: Logical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Logical Traceability Model establishes the platform-independent relationships that connect logical architectural elements to their conceptual origins and to later implementation, deployment, testing, and evidence artefacts. Defining a Logical Traceability Model ensures that architectural intent remains understandable, reviewable, and governable throughout the architecture lifecycl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Traceability Model.</text:p>
      <text:p text:style-name="Text_20_body">It applies specifically to:</text:p>
      <text:p text:style-name="Text_20_body">Logical Traceability Model;Logical Architecture / PIM;Domain Logical Profiles; andImplementation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Architecture / PIM defines a Logical Traceability Model.</text:p>
      <text:p text:style-name="Text_20_body">Verification activities should include review checks confirming that:</text:p>
      <text:p text:style-name="Text_20_body">a Logical Traceability Model is explicitly defined;traceability relationships are identified;the model remains platform independent; andlater profiles preserve the Logical Traceability Model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the Logical Architecture, its conceptual foundations, and later implementation and deployment artefacts.</text:p>
      <text:p text:style-name="Text_20_body">Related requirement identifiers:</text:p>
      <text:a xlink:type="simple" xlink:href="https://wiki.didosolutions.com/dido/99_annexes/annex-c-requirements/part-02/p2-req-16-9-002" text:style-name="Internet_20_link" text:visited-style-name="Visited_20_Internet_20_Link">p2-req-16-9-002</text:a>
      <text:a xlink:type="simple" xlink:href="https://wiki.didosolutions.com/dido/99_annexes/annex-c-requirements/part-02/p2-req-16-9-003" text:style-name="Internet_20_link" text:visited-style-name="Visited_20_Internet_20_Link">p2-req-16-9-003</text:a>
      <text:a xlink:type="simple" xlink:href="https://wiki.didosolutions.com/fxdemo/dido_99_annexes/annex-c-requirements/part-02/p2-req-16-10-008" text:style-name="Internet_20_link" text:visited-style-name="Visited_20_Internet_20_Link">p2-req-16-10-008</text:a>
      <text:p text:style-name="Text_20_body">Related source section:</text:p>
      <text:a xlink:type="simple" xlink:href="https://wiki.didosolutions.com/fxdemo/02-part/16-logical-requirements/16-9-logical-traceability-requirements/start" text:style-name="Internet_20_link" text:visited-style-name="Visited_20_Internet_20_Link">16.9 Logical Traceabilit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38:52</meta:creation-date>
    <dc:creator>Generated</dc:creator>
    <dc:date>2026-08-24T09::38:52</dc:date>
    <dc:language>en-US</dc:language>
    <meta:editing-cycles>1</meta:editing-cycles>
    <meta:editing-duration>PT0S</meta:editing-duration>
    <dc:title>dido:99_annexes:annex-d-requirements:part-02:p2-req-16-9-001</dc:title>
  </office:meta>
</office:document-meta>
</file>