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2:p2-req-16-8-009"/><text:bookmark-start text:name="__RefHeading___p2-req-16-8-009_1"/><text:bookmark-start text:name="p2-req-16-8-009"/>P2-REQ-16-8-009<text:bookmark-end text:name="__RefHeading___p2-req-16-8-009_1"/><text:bookmark-end text:name="p2-req-16-8-009"/></text:h>
      <text:p text:style-name="Text_20_body"><text:a xlink:type="simple" xlink:href="https://wiki.didosolutions.com/dido/99_annexes/annex-d-requirements/part-02/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Logical Governance Model SHALL remain independent of repositories, workflow tools, requirements-management systems, policy engines, rules engines, access-control products, ticketing systems, approval systems, configuration systems, and runtime governance services.</text:p>
      <text:h text:style-name="Heading_20_2" text:outline-level="2"><text:bookmark-start text:name="__RefHeading___source_3"/><text:bookmark-start text:name="source"/>Source<text:bookmark-end text:name="__RefHeading___source_3"/><text:bookmark-end text:name="source"/></text:h>
      <text:p text:style-name="Text_20_body">Part 2, Section 16.8: Logical Governance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The Logical Governance Model defines governance principles rather than governance technologies. Maintaining independence from repositories, workflow systems, policy engines, and other governance tools preserves platform independence and enables multiple implementation environments to realize the same governance model without altering its architectural meaning.</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the Logical Governance Model and all profiles that realize it.</text:p>
      <text:p text:style-name="Text_20_body">It applies specifically to:</text:p>
      <text:p text:style-name="Text_20_body">Logical Governance Model;Domain Logical Profiles;Implementation Profiles;Deployment Profiles; andTechnology mapping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the Logical Governance Model remains independent of governance technologies and runtime governance services.</text:p>
      <text:p text:style-name="Text_20_body">Verification activities should include review checks confirming that:</text:p>
      <text:p text:style-name="Text_20_body">governance responsibilities are defined independently of tooling;repositories and workflow systems are not treated as architectural elements;technology mappings preserve logical governance semantics; andimplementation choices do not redefine the Logical Governance Model.</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supports traceability between the Logical Governance Model and the implementation mechanisms that realize governance while preserving platform independence.</text:p>
      <text:p text:style-name="Text_20_body">Related requirement identifiers:</text:p>
      <text:a xlink:type="simple" xlink:href="https://wiki.didosolutions.com/dido/99_annexes/annex-d-requirements/part-02/p2-req-16-8-001" text:style-name="Internet_20_link" text:visited-style-name="Visited_20_Internet_20_Link">P2-REQ-16-8-001</text:a>
      <text:a xlink:type="simple" xlink:href="https://wiki.didosolutions.com/dido/99_annexes/annex-d-requirements/part-02/p2-req-16-8-008" text:style-name="Internet_20_link" text:visited-style-name="Visited_20_Internet_20_Link">P2-REQ-16-8-008</text:a>
      <text:a xlink:type="simple" xlink:href="https://wiki.didosolutions.com/fxdemo/dido_99_annexes/annex-c-requirements/part-02/p2-req-16-10-007" text:style-name="Internet_20_link" text:visited-style-name="Visited_20_Internet_20_Link">p2-req-16-10-007</text:a>
      <text:p text:style-name="Text_20_body">Related source section:</text:p>
      <text:a xlink:type="simple" xlink:href="https://wiki.didosolutions.com/fxdemo/02-part/16-logical-requirements/16-8-logical-governance-requirements/start" text:style-name="Internet_20_link" text:visited-style-name="Visited_20_Internet_20_Link">16.8 Logical Governance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4::31:24</meta:creation-date>
    <dc:creator>Generated</dc:creator>
    <dc:date>2026-08-24T04::31:24</dc:date>
    <dc:language>en-US</dc:language>
    <meta:editing-cycles>1</meta:editing-cycles>
    <meta:editing-duration>PT0S</meta:editing-duration>
    <dc:title>dido:99_annexes:annex-d-requirements:part-02:p2-req-16-8-009</dc:title>
  </office:meta>
</office:document-meta>
</file>