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8-008"/><text:bookmark-start text:name="__RefHeading___p2-req-16-8-008_1"/><text:bookmark-start text:name="p2-req-16-8-008"/>P2-REQ-16-8-008<text:bookmark-end text:name="__RefHeading___p2-req-16-8-008_1"/><text:bookmark-end text:name="p2-req-16-8-008"/></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l/logical_policy_constraints" text:style-name="Internet_20_link" text:visited-style-name="Visited_20_Internet_20_Link">Logical Policy Constraints</text:a> SHALL define platform-independent restrictions, conditions, obligations, or decision criteria governing logical interactions or information movement.</text:p>
      <text:h text:style-name="Heading_20_2" text:outline-level="2"><text:bookmark-start text:name="__RefHeading___source_3"/><text:bookmark-start text:name="source"/>Source<text:bookmark-end text:name="__RefHeading___source_3"/><text:bookmark-end text:name="source"/></text:h>
      <text:p text:style-name="Text_20_body">Part 2, Section 16.8: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Policy Constraints define governance rules independently of implementation technologies. Expressing these constraints at the logical level ensures that policy remains consistent across multiple implementations while preserving architectural intent and tracea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Policy Constraints.</text:p>
      <text:p text:style-name="Text_20_body">It applies specifically to:</text:p>
      <text:p text:style-name="Text_20_body">Logical interactions;Logical information movement;Logical Governance Model;Domain Logical Profiles; and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Policy Constraints define platform-independent governance rules for logical interactions and information movement.</text:p>
      <text:p text:style-name="Text_20_body">Verification activities should include review checks confirming that:</text:p>
      <text:p text:style-name="Text_20_body">policy constraints are explicitly defined;governance criteria remain platform independent;policy obligations support architectural intent; andimplementation technologies do not redefine logical policie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policy decisions, governed interactions, and the Logical Governance Model.</text:p>
      <text:p text:style-name="Text_20_body">Related requirement identifiers:</text:p>
      <text:a xlink:type="simple" xlink:href="https://wiki.didosolutions.com/dido/99_annexes/annex-d-requirements/part-02/p2-req-16-8-005" text:style-name="Internet_20_link" text:visited-style-name="Visited_20_Internet_20_Link">P2-REQ-16-8-005</text:a>
      <text:a xlink:type="simple" xlink:href="https://wiki.didosolutions.com/dido/99_annexes/annex-d-requirements/part-02/p2-req-16-8-009" text:style-name="Internet_20_link" text:visited-style-name="Visited_20_Internet_20_Link">P2-REQ-16-8-009</text:a>
      <text:a xlink:type="simple" xlink:href="https://wiki.didosolutions.com/dido/99_annexes/annex-d-requirements/part-02/p2-req-16-7-008" text:style-name="Internet_20_link" text:visited-style-name="Visited_20_Internet_20_Link">P2-REQ-16-7-008</text:a>
      <text:p text:style-name="Text_20_body">Related source section:</text:p>
      <text:a xlink:type="simple" xlink:href="https://wiki.didosolutions.com/fxdemo/02-part/16-logical-requirements/16-8-logical-governance-requirements/start" text:style-name="Internet_20_link" text:visited-style-name="Visited_20_Internet_20_Link">16.8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51:59</meta:creation-date>
    <dc:creator>Generated</dc:creator>
    <dc:date>2026-08-24T10::51:59</dc:date>
    <dc:language>en-US</dc:language>
    <meta:editing-cycles>1</meta:editing-cycles>
    <meta:editing-duration>PT0S</meta:editing-duration>
    <dc:title>dido:99_annexes:annex-d-requirements:part-02:p2-req-16-8-008</dc:title>
  </office:meta>
</office:document-meta>
</file>