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2:p2-req-16-8-007"/><text:bookmark-start text:name="__RefHeading___p2-req-16-8-007_1"/><text:bookmark-start text:name="p2-req-16-8-007"/>P2-REQ-16-8-007<text:bookmark-end text:name="__RefHeading___p2-req-16-8-007_1"/><text:bookmark-end text:name="p2-req-16-8-007"/></text:h>
      <text:p text:style-name="Text_20_body"><text:a xlink:type="simple" xlink:href="https://wiki.didosolutions.com/dido/99_annexes/annex-c-requirements/part-02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Logical Admission Rules SHALL define conditions governing participation of logical elements in the logical architecture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2, Section 16.8: Logical Governanc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Logical Admission Rules establish the platform-independent criteria that determine when logical elements may participate in the Logical Architecture. Explicit admission rules promote consistency, interoperability, and architectural integrity across all logical models and profile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Logical Admission Rules.</text:p>
      <text:p text:style-name="Text_20_body">It applies specifically to:</text:p>
      <text:p text:style-name="Text_20_body">Logical Nodes;Logical Communication Endpoints;Logical Data Structure Definitions;Logical Interaction Patterns; andDomain Logical Profile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Logical Admission Rules define the conditions governing participation of logical elements.</text:p>
      <text:p text:style-name="Text_20_body">Verification activities should include review checks confirming that:</text:p>
      <text:p text:style-name="Text_20_body">admission criteria are explicitly defined;participating logical elements satisfy the defined criteria;governance rules are consistently applied; andadmission remains independent of implementation technologies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supports traceability between participating logical elements and the governance rules that permit their participation.</text:p>
      <text:p text:style-name="Text_20_body">Related requirement identifiers:</text:p>
      <text:a xlink:type="simple" xlink:href="https://wiki.didosolutions.com/dido/99_annexes/annex-c-requirements/part-02/p2-req-16-8-006" text:style-name="Internet_20_link" text:visited-style-name="Visited_20_Internet_20_Link">p2-req-16-8-006</text:a>
      <text:a xlink:type="simple" xlink:href="https://wiki.didosolutions.com/dido/99_annexes/annex-c-requirements/part-02/p2-req-16-8-008" text:style-name="Internet_20_link" text:visited-style-name="Visited_20_Internet_20_Link">p2-req-16-8-008</text:a>
      <text:a xlink:type="simple" xlink:href="https://wiki.didosolutions.com/dido/99_annexes/annex-c-requirements/part-02/p2-req-16-10-003" text:style-name="Internet_20_link" text:visited-style-name="Visited_20_Internet_20_Link">p2-req-16-10-003</text:a>
      <text:p text:style-name="Text_20_body">Related source section:</text:p>
      <text:a xlink:type="simple" xlink:href="https://wiki.didosolutions.com/fxdemo/02-part/16-logical-requirements/16-8-logical-governance-requirements/start" text:style-name="Internet_20_link" text:visited-style-name="Visited_20_Internet_20_Link">16.8 Logical Governance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23::17:34</meta:creation-date>
    <dc:creator>Generated</dc:creator>
    <dc:date>2026-08-22T23::17:34</dc:date>
    <dc:language>en-US</dc:language>
    <meta:editing-cycles>1</meta:editing-cycles>
    <meta:editing-duration>PT0S</meta:editing-duration>
    <dc:title>dido:99_annexes:annex-d-requirements:part-02:p2-req-16-8-007</dc:title>
  </office:meta>
</office:document-meta>
</file>