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8-006"/><text:bookmark-start text:name="__RefHeading___p2-req-16-8-006_1"/><text:bookmark-start text:name="p2-req-16-8-006"/>P2-REQ-16-8-006<text:bookmark-end text:name="__RefHeading___p2-req-16-8-006_1"/><text:bookmark-end text:name="p2-req-16-8-006"/></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Logical Change Control SHALL govern changes to logical definitions, relationships, responsibilities, constraints, and interaction patterns.</text:p>
      <text:h text:style-name="Heading_20_2" text:outline-level="2"><text:bookmark-start text:name="__RefHeading___source_3"/><text:bookmark-start text:name="source"/>Source<text:bookmark-end text:name="__RefHeading___source_3"/><text:bookmark-end text:name="source"/></text:h>
      <text:p text:style-name="Text_20_body">Part 2, Section 16.8: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Change Control provides disciplined evolution of the Logical Architecture while preserving architectural integrity and traceability. Governing logical changes independently of implementation activities ensures that architectural intent remains stable as technologies and deployments evolv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Change Control.</text:p>
      <text:p text:style-name="Text_20_body">It applies specifically to:</text:p>
      <text:p text:style-name="Text_20_body">Logical definitions;Logical relationships;Logical responsibilities;Logical constraints; andLogical Interaction Patter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Change Control governs changes to logical definitions, relationships, responsibilities, constraints, and interaction patterns.</text:p>
      <text:p text:style-name="Text_20_body">Verification activities should include review checks confirming that:</text:p>
      <text:p text:style-name="Text_20_body">governed change processes are defined;architectural changes preserve logical meaning;Traceability is maintained across revisions; andgovernance remains platform independen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governed architectural changes and the logical elements affected by those changes.</text:p>
      <text:p text:style-name="Text_20_body">Related requirement identifiers:</text:p>
      <text:a xlink:type="simple" xlink:href="https://wiki.didosolutions.com/dido/99_annexes/annex-c-requirements/part-02/p2-req-16-8-004" text:style-name="Internet_20_link" text:visited-style-name="Visited_20_Internet_20_Link">p2-req-16-8-004</text:a>
      <text:a xlink:type="simple" xlink:href="https://wiki.didosolutions.com/dido/99_annexes/annex-c-requirements/part-02/p2-req-16-8-007" text:style-name="Internet_20_link" text:visited-style-name="Visited_20_Internet_20_Link">p2-req-16-8-007</text:a>
      <text:a xlink:type="simple" xlink:href="https://wiki.didosolutions.com/dido/99_annexes/annex-c-requirements/part-02/p2-req-16-9-001" text:style-name="Internet_20_link" text:visited-style-name="Visited_20_Internet_20_Link">p2-req-16-9-001</text:a>
      <text:p text:style-name="Text_20_body">Related source section:</text:p>
      <text:a xlink:type="simple" xlink:href="https://wiki.didosolutions.com/fxdemo/02-part/16-logical-requirements/16-8-logical-governance-requirements/start" text:style-name="Internet_20_link" text:visited-style-name="Visited_20_Internet_20_Link">16.8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2:26</meta:creation-date>
    <dc:creator>Generated</dc:creator>
    <dc:date>2026-08-24T01::42:26</dc:date>
    <dc:language>en-US</dc:language>
    <meta:editing-cycles>1</meta:editing-cycles>
    <meta:editing-duration>PT0S</meta:editing-duration>
    <dc:title>dido:99_annexes:annex-d-requirements:part-02:p2-req-16-8-006</dc:title>
  </office:meta>
</office:document-meta>
</file>