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8-003"/><text:bookmark-start text:name="__RefHeading___p2-req-16-8-003_1"/><text:bookmark-start text:name="p2-req-16-8-003"/>P2-REQ-16-8-003<text:bookmark-end text:name="__RefHeading___p2-req-16-8-003_1"/><text:bookmark-end text:name="p2-req-16-8-003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Logical Ownership of Definitions SHALL identify responsibility for defining, maintaining, approving, and reviewing logical defini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8: Logical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Clear ownership of logical definitions establishes accountability throughout the lifecycle of the Logical Architecture. Explicit ownership supports consistent maintenance, controlled evolution, governance reviews, and long-term stewardship of architectural defini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Ownership of Definitions.</text:p>
      <text:p text:style-name="Text_20_body">It applies specifically to:</text:p>
      <text:p text:style-name="Text_20_body">Logical definitions;Logical Governance Model;Definition owners; andGovernance review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Ownership of Definitions identifies responsibility for defining, maintaining, approving, and reviewing logical definitions.</text:p>
      <text:p text:style-name="Text_20_body">Verification activities should include review checks confirming that:</text:p>
      <text:p text:style-name="Text_20_body">ownership responsibilities are explicitly identified;approval responsibilities are documented;review responsibilities are assigned; andownership remains independent of implementation technologi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definitions, governance responsibilities, and architectural ownership.</text:p>
      <text:p text:style-name="Text_20_body">Related requirement identifiers:</text:p>
      <text:a xlink:type="simple" xlink:href="https://wiki.didosolutions.com/dido/99_annexes/annex-c-requirements/part-02/p2-req-16-8-001" text:style-name="Internet_20_link" text:visited-style-name="Visited_20_Internet_20_Link">p2-req-16-8-001</text:a>
      <text:a xlink:type="simple" xlink:href="https://wiki.didosolutions.com/dido/99_annexes/annex-c-requirements/part-02/p2-req-16-8-004" text:style-name="Internet_20_link" text:visited-style-name="Visited_20_Internet_20_Link">p2-req-16-8-004</text:a>
      <text:a xlink:type="simple" xlink:href="https://wiki.didosolutions.com/dido/99_annexes/annex-c-requirements/part-02/p2-req-16-9-001" text:style-name="Internet_20_link" text:visited-style-name="Visited_20_Internet_20_Link">p2-req-16-9-001</text:a>
      <text:p text:style-name="Text_20_body">Related source section:</text:p>
      <text:a xlink:type="simple" xlink:href="https://wiki.didosolutions.com/fxdemo/02-part/16-logical-requirements/16-8-logical-governance-requirements/start" text:style-name="Internet_20_link" text:visited-style-name="Visited_20_Internet_20_Link">16.8 Logical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18:48</meta:creation-date>
    <dc:creator>Generated</dc:creator>
    <dc:date>2026-08-24T05::18:48</dc:date>
    <dc:language>en-US</dc:language>
    <meta:editing-cycles>1</meta:editing-cycles>
    <meta:editing-duration>PT0S</meta:editing-duration>
    <dc:title>dido:99_annexes:annex-d-requirements:part-02:p2-req-16-8-003</dc:title>
  </office:meta>
</office:document-meta>
</file>