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8-002"/><text:bookmark-start text:name="__RefHeading___p2-req-16-8-002_1"/><text:bookmark-start text:name="p2-req-16-8-002"/>P2-REQ-16-8-002<text:bookmark-end text:name="__RefHeading___p2-req-16-8-002_1"/><text:bookmark-end text:name="p2-req-16-8-002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Governance Model SHALL define Logical Ownership of Definitions, Logical Versioning, <text:a xlink:type="simple" xlink:href="https://wiki.didosolutions.com/dido/99_annexes/annex-b-terms-and-definitions/l/logical_compatibility" text:style-name="Internet_20_link" text:visited-style-name="Visited_20_Internet_20_Link">Logical Compatibility</text:a>, Logical Change Control, Logical Admission Rules, and <text:a xlink:type="simple" xlink:href="https://wiki.didosolutions.com/dido/99_annexes/annex-b-terms-and-definitions/l/logical_policy_constraints" text:style-name="Internet_20_link" text:visited-style-name="Visited_20_Internet_20_Link">Logical Policy Constraint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8: Logical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Governance Model is composed of complementary governance capabilities that collectively preserve the integrity, consistency, and evolution of the Logical Architecture. Defining these governance elements establishes a common framework for ownership, compatibility, change management, admission, and policy across all logical eleme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Governance Model.</text:p>
      <text:p text:style-name="Text_20_body">It applies specifically to:</text:p>
      <text:p text:style-name="Text_20_body">Logical Ownership of Definitions;Logical Versioning;Logical Compatibility;Logical Change Control;Logical Admission Rules; andLogical Policy Constrai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Governance Model defines each required governance capability.</text:p>
      <text:p text:style-name="Text_20_body">Verification activities should include review checks confirming that:</text:p>
      <text:p text:style-name="Text_20_body">each governance capability is explicitly defined;governance responsibilities are complete;governance capabilities remain platform independent; andlater profiles preserve the Logical Governance Model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Governance Model and its constituent governance capabilities.</text:p>
      <text:p text:style-name="Text_20_body">Related requirement identifiers:</text:p>
      <text:a xlink:type="simple" xlink:href="https://wiki.didosolutions.com/dido/99_annexes/annex-d-requirements/part-02/p2-req-16-8-001" text:style-name="Internet_20_link" text:visited-style-name="Visited_20_Internet_20_Link">P2-REQ-16-8-001</text:a>
      <text:a xlink:type="simple" xlink:href="https://wiki.didosolutions.com/dido/99_annexes/annex-d-requirements/part-02/p2-req-16-8-003" text:style-name="Internet_20_link" text:visited-style-name="Visited_20_Internet_20_Link">P2-REQ-16-8-003</text:a>
      <text:a xlink:type="simple" xlink:href="https://wiki.didosolutions.com/dido/99_annexes/annex-d-requirements/part-02/p2-req-16-8-008" text:style-name="Internet_20_link" text:visited-style-name="Visited_20_Internet_20_Link">P2-REQ-16-8-008</text:a>
      <text:p text:style-name="Text_20_body">Related source section:</text:p>
      <text:a xlink:type="simple" xlink:href="https://wiki.didosolutions.com/fxdemo/02-part/16-logical-requirements/16-8-logical-governance-requirements/start" text:style-name="Internet_20_link" text:visited-style-name="Visited_20_Internet_20_Link">16.8 Logical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46:46</meta:creation-date>
    <dc:creator>Generated</dc:creator>
    <dc:date>2026-08-24T11::46:46</dc:date>
    <dc:language>en-US</dc:language>
    <meta:editing-cycles>1</meta:editing-cycles>
    <meta:editing-duration>PT0S</meta:editing-duration>
    <dc:title>dido:99_annexes:annex-d-requirements:part-02:p2-req-16-8-002</dc:title>
  </office:meta>
</office:document-meta>
</file>