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8-001"/><text:bookmark-start text:name="__RefHeading___p2-req-16-8-001_1"/><text:bookmark-start text:name="p2-req-16-8-001"/>P2-REQ-16-8-001<text:bookmark-end text:name="__RefHeading___p2-req-16-8-001_1"/><text:bookmark-end text:name="p2-req-16-8-001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efine a Logical Governance Mode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8: Logical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Governance Model establishes the platform-independent framework for governing logical definitions, relationships, responsibilities, compatibility, and change. Defining a Logical Governance Model ensures that governance responsibilities remain consistent across Domain Logical Profiles, Implementation Profiles, and later lifecycle activities without depending on specific governance technologies or organisational process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Governance Model.</text:p>
      <text:p text:style-name="Text_20_body">It applies specifically to:</text:p>
      <text:p text:style-name="Text_20_body">Logical Governance Model;Logical Architecture / PIM;Domain Logical Profiles; and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/ PIM defines a Logical Governance Model.</text:p>
      <text:p text:style-name="Text_20_body">Verification activities should include review checks confirming that:</text:p>
      <text:p text:style-name="Text_20_body">a Logical Governance Model is explicitly defined;governance responsibilities are identified;the model remains platform independent; andlater profiles preserve the Logical Governance Model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the Logical Governance Model, the Logical Architecture, and later governance activities.</text:p>
      <text:p text:style-name="Text_20_body">Related requirement identifiers:</text:p>
      <text:a xlink:type="simple" xlink:href="https://wiki.didosolutions.com/dido/99_annexes/annex-c-requirements/part-02/p2-req-16-8-002" text:style-name="Internet_20_link" text:visited-style-name="Visited_20_Internet_20_Link">p2-req-16-8-002</text:a>
      <text:a xlink:type="simple" xlink:href="https://wiki.didosolutions.com/dido/99_annexes/annex-c-requirements/part-02/p2-req-16-8-009" text:style-name="Internet_20_link" text:visited-style-name="Visited_20_Internet_20_Link">p2-req-16-8-009</text:a>
      <text:a xlink:type="simple" xlink:href="https://wiki.didosolutions.com/dido/99_annexes/annex-c-requirements/part-02/p2-req-16-10-001" text:style-name="Internet_20_link" text:visited-style-name="Visited_20_Internet_20_Link">p2-req-16-10-001</text:a>
      <text:p text:style-name="Text_20_body">Related source section:</text:p>
      <text:a xlink:type="simple" xlink:href="https://wiki.didosolutions.com/fxdemo/02-part/16-logical-requirements/16-8-logical-governance-requirements/start" text:style-name="Internet_20_link" text:visited-style-name="Visited_20_Internet_20_Link">16.8 Logical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9::09:13</meta:creation-date>
    <dc:creator>Generated</dc:creator>
    <dc:date>2026-08-24T09::09:13</dc:date>
    <dc:language>en-US</dc:language>
    <meta:editing-cycles>1</meta:editing-cycles>
    <meta:editing-duration>PT0S</meta:editing-duration>
    <dc:title>dido:99_annexes:annex-d-requirements:part-02:p2-req-16-8-001</dc:title>
  </office:meta>
</office:document-meta>
</file>