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7-009"/><text:bookmark-start text:name="__RefHeading___p2-req-16-7-009_1"/><text:bookmark-start text:name="p2-req-16-7-009"/>P2-REQ-16-7-009<text:bookmark-end text:name="__RefHeading___p2-req-16-7-009_1"/><text:bookmark-end text:name="p2-req-16-7-009"/></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Logical Interaction Patterns SHALL remain independent of DDS, REST, RPC, Protocol Buffers, message queues, event streams, file exchange, shared services, databases, logs, or deployment mechanisms.</text:p>
      <text:h text:style-name="Heading_20_2" text:outline-level="2"><text:bookmark-start text:name="__RefHeading___source_3"/><text:bookmark-start text:name="source"/>Source<text:bookmark-end text:name="__RefHeading___source_3"/><text:bookmark-end text:name="source"/></text:h>
      <text:p text:style-name="Text_20_body">Part 2, Section 16.7: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Interaction Patterns describe architectural behaviour independently of the technologies used to realise that behaviour. Maintaining this separation allows multiple Implementation Profiles to realise the same interaction patterns while preserving architectural meaning, interoperability, governance, and traceabilit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Interaction Model and all profiles that realise it.</text:p>
      <text:p text:style-name="Text_20_body">It applies specifically to:</text:p>
      <text:p text:style-name="Text_20_body">Logical Interaction Patterns;Domain Logical Profiles;Implementation Profiles;Deployment Profiles; andTechnology mapping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Interaction Patterns remain independent of implementation technologies and deployment mechanisms.</text:p>
      <text:p text:style-name="Text_20_body">Verification activities should include review checks confirming that:</text:p>
      <text:p text:style-name="Text_20_body">interaction patterns are defined independently of implementation technologies;deployment mechanisms do not redefine Logical Interaction Patterns;Implementation Profiles preserve interaction semantics during technology mapping; andDomain Logical Profiles preserve inherited Logical Interaction Pattern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Interaction Patterns and the implementation mechanisms that realise them while preserving platform independence.</text:p>
      <text:p text:style-name="Text_20_body">Related requirement identifiers:</text:p>
      <text:a xlink:type="simple" xlink:href="https://wiki.didosolutions.com/dido/99_annexes/annex-d-requirements/part-02/p2-req-16-4-008" text:style-name="Internet_20_link" text:visited-style-name="Visited_20_Internet_20_Link">P2-REQ-16-4-008</text:a>
      <text:a xlink:type="simple" xlink:href="https://wiki.didosolutions.com/dido/99_annexes/annex-d-requirements/part-02/p2-req-16-6-007" text:style-name="Internet_20_link" text:visited-style-name="Visited_20_Internet_20_Link">P2-REQ-16-6-007</text:a>
      <text:a xlink:type="simple" xlink:href="https://wiki.didosolutions.com/fxdemo/dido_99_annexes/annex-c-requirements/part-02/p2-req-16-10-007" text:style-name="Internet_20_link" text:visited-style-name="Visited_20_Internet_20_Link">p2-req-16-10-007</text:a>
      <text:p text:style-name="Text_20_body">Related source section:</text:p>
      <text:a xlink:type="simple" xlink:href="https://wiki.didosolutions.com/fxdemo/02-part/16-logical-requirements/16-7-logical-interaction-requirements/start" text:style-name="Internet_20_link" text:visited-style-name="Visited_20_Internet_20_Link">16.7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16:06</meta:creation-date>
    <dc:creator>Generated</dc:creator>
    <dc:date>2026-08-24T04::16:06</dc:date>
    <dc:language>en-US</dc:language>
    <meta:editing-cycles>1</meta:editing-cycles>
    <meta:editing-duration>PT0S</meta:editing-duration>
    <dc:title>dido:99_annexes:annex-d-requirements:part-02:p2-req-16-7-009</dc:title>
  </office:meta>
</office:document-meta>
</file>