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7-008"/><text:bookmark-start text:name="__RefHeading___p2-req-16-7-008_1"/><text:bookmark-start text:name="p2-req-16-7-008"/>P2-REQ-16-7-008<text:bookmark-end text:name="__RefHeading___p2-req-16-7-008_1"/><text:bookmark-end text:name="p2-req-16-7-008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Logical Interaction Pattern SHALL identify <text:a xlink:type="simple" xlink:href="https://wiki.didosolutions.com/dido/99_annexes/annex-b-terms-and-definitions/e/evidence" text:style-name="Internet_20_link" text:visited-style-name="Visited_20_Internet_20_Link">Evidence</text:a> expectations for later deployment, testability, and <text:a xlink:type="simple" xlink:href="https://wiki.didosolutions.com/dido/99_annexes/annex-b-terms-and-definitions/e/evidence" text:style-name="Internet_20_link" text:visited-style-name="Visited_20_Internet_20_Link">Evidence</text:a> planning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7: Logical Intera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Interaction Patterns establish expectations that later Deployment, Testability, and Evidence Plans realise. Identifying Evidence expectations at the logical level preserves traceability and supports verification without introducing implementation-specific verification procedures into the Logic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Logical Interaction Patterns.</text:p>
      <text:p text:style-name="Text_20_body">It applies specifically to:</text:p>
      <text:p text:style-name="Text_20_body">Logical Interaction Patterns;Evidence expectations;Deployment Profiles;Testability Plans; andEvidence Pla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Interaction Pattern identifies Evidence expectations for later realisation.</text:p>
      <text:p text:style-name="Text_20_body">Verification activities should include review checks confirming that:</text:p>
      <text:p text:style-name="Text_20_body">Evidence expectations are explicitly identified;expectations support deployment and testing activities;Evidence expectations remain platform independent; andlater plans preserve the identified expecta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Interaction Patterns and later deployment, testability, and evidence artefacts.</text:p>
      <text:p text:style-name="Text_20_body">Related requirement identifiers:</text:p>
      <text:a xlink:type="simple" xlink:href="https://wiki.didosolutions.com/dido/99_annexes/annex-c-requirements/part-02/p2-req-16-7-007" text:style-name="Internet_20_link" text:visited-style-name="Visited_20_Internet_20_Link">p2-req-16-7-007</text:a>
      <text:a xlink:type="simple" xlink:href="https://wiki.didosolutions.com/dido/99_annexes/annex-c-requirements/part-02/p2-req-16-9-006" text:style-name="Internet_20_link" text:visited-style-name="Visited_20_Internet_20_Link">p2-req-16-9-006</text:a>
      <text:a xlink:type="simple" xlink:href="https://wiki.didosolutions.com/fxdemo/dido_99_annexes/annex-c-requirements/part-02/p2-req-16-10-010" text:style-name="Internet_20_link" text:visited-style-name="Visited_20_Internet_20_Link">p2-req-16-10-010</text:a>
      <text:p text:style-name="Text_20_body">Related source section:</text:p>
      <text:a xlink:type="simple" xlink:href="https://wiki.didosolutions.com/fxdemo/02-part/16-logical-requirements/16-7-logical-interaction-requirements/start" text:style-name="Internet_20_link" text:visited-style-name="Visited_20_Internet_20_Link">16.7 Logical Intera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32:14</meta:creation-date>
    <dc:creator>Generated</dc:creator>
    <dc:date>2026-08-24T10::32:14</dc:date>
    <dc:language>en-US</dc:language>
    <meta:editing-cycles>1</meta:editing-cycles>
    <meta:editing-duration>PT0S</meta:editing-duration>
    <dc:title>dido:99_annexes:annex-d-requirements:part-02:p2-req-16-7-008</dc:title>
  </office:meta>
</office:document-meta>
</file>