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7"/><text:bookmark-start text:name="__RefHeading___p2-req-16-7-007_1"/><text:bookmark-start text:name="p2-req-16-7-007"/>P2-REQ-16-7-007<text:bookmark-end text:name="__RefHeading___p2-req-16-7-007_1"/><text:bookmark-end text:name="p2-req-16-7-007"/></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Logical Interaction Pattern SHALL identify <text:a xlink:type="simple" xlink:href="https://wiki.didosolutions.com/dido/99_annexes/annex-b-terms-and-definitions/t/traceability" text:style-name="Internet_20_link" text:visited-style-name="Visited_20_Internet_20_Link">Traceability</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form important relationships among Logical Nodes, information, Runtime Planes, and governance. Explicitly identifying Traceability expectations enables architectural review, impact analysis, auditability, and consistent evolution of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Interaction Patterns.</text:p>
      <text:p text:style-name="Text_20_body">It applies specifically to:</text:p>
      <text:p text:style-name="Text_20_body">Logical Interaction Patterns;Logical Traceability relationships;Logical Nodes;Logical Information; andLogical Runtime Plan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Interaction Pattern identifies Traceability expectations.</text:p>
      <text:p text:style-name="Text_20_body">Verification activities should include review checks confirming that:</text:p>
      <text:p text:style-name="Text_20_body">Traceability expectations are explicitly identified;participating architectural elements can be traced;Traceability supports architectural review; andlater profiles preserve the identified Traceability relationship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and the Logical Traceability Model.</text:p>
      <text:p text:style-name="Text_20_body">Related requirement identifiers:</text:p>
      <text:a xlink:type="simple" xlink:href="https://wiki.didosolutions.com/dido/99_annexes/annex-c-requirements/part-02/p2-req-16-7-003" text:style-name="Internet_20_link" text:visited-style-name="Visited_20_Internet_20_Link">p2-req-16-7-003</text:a>
      <text:a xlink:type="simple" xlink:href="https://wiki.didosolutions.com/dido/99_annexes/annex-c-requirements/part-02/p2-req-16-9-001" text:style-name="Internet_20_link" text:visited-style-name="Visited_20_Internet_20_Link">p2-req-16-9-001</text:a>
      <text:a xlink:type="simple" xlink:href="https://wiki.didosolutions.com/dido/99_annexes/annex-c-requirements/part-02/p2-req-16-9-005" text:style-name="Internet_20_link" text:visited-style-name="Visited_20_Internet_20_Link">p2-req-16-9-005</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21:46</meta:creation-date>
    <dc:creator>Generated</dc:creator>
    <dc:date>2026-08-24T13::21:46</dc:date>
    <dc:language>en-US</dc:language>
    <meta:editing-cycles>1</meta:editing-cycles>
    <meta:editing-duration>PT0S</meta:editing-duration>
    <dc:title>dido:99_annexes:annex-d-requirements:part-02:p2-req-16-7-007</dc:title>
  </office:meta>
</office:document-meta>
</file>