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7-006"/><text:bookmark-start text:name="__RefHeading___p2-req-16-7-006_1"/><text:bookmark-start text:name="p2-req-16-7-006"/>P2-REQ-16-7-006<text:bookmark-end text:name="__RefHeading___p2-req-16-7-006_1"/><text:bookmark-end text:name="p2-req-16-7-006"/></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Logical Interaction Pattern SHALL identify the Logical Runtime Plane(s) involved.</text:p>
      <text:h text:style-name="Heading_20_2" text:outline-level="2"><text:bookmark-start text:name="__RefHeading___source_3"/><text:bookmark-start text:name="source"/>Source<text:bookmark-end text:name="__RefHeading___source_3"/><text:bookmark-end text:name="source"/></text:h>
      <text:p text:style-name="Text_20_body">Part 2, Section 16.7: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ery Logical Interaction Pattern operates within one or more Logical Runtime Planes. Identifying the participating Runtime Planes preserves architectural separation of concerns, supports governance, and enables consistent reasoning about the purpose of each interac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Interaction Patterns.</text:p>
      <text:p text:style-name="Text_20_body">It applies specifically to:</text:p>
      <text:p text:style-name="Text_20_body">Logical Interaction Patterns;Logical Runtime Planes;Logical Nodes; andLogical Communication relationship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Logical Interaction Pattern identifies the Logical Runtime Plane or Runtime Planes involved.</text:p>
      <text:p text:style-name="Text_20_body">Verification activities should include review checks confirming that:</text:p>
      <text:p text:style-name="Text_20_body">participating Runtime Planes are explicitly identified;Runtime Plane classifications support the architectural purpose of the interaction;cross-plane interactions are identified where applicable; andRuntime Plane classifications remain platform independent.</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teraction Patterns and the Logical Runtime Planes in which they occur.</text:p>
      <text:p text:style-name="Text_20_body">Related requirement identifiers:</text:p>
      <text:a xlink:type="simple" xlink:href="https://wiki.didosolutions.com/dido/99_annexes/annex-c-requirements/part-02/p2-req-16-6-001" text:style-name="Internet_20_link" text:visited-style-name="Visited_20_Internet_20_Link">p2-req-16-6-001</text:a>
      <text:a xlink:type="simple" xlink:href="https://wiki.didosolutions.com/dido/99_annexes/annex-c-requirements/part-02/p2-req-16-6-008" text:style-name="Internet_20_link" text:visited-style-name="Visited_20_Internet_20_Link">p2-req-16-6-008</text:a>
      <text:a xlink:type="simple" xlink:href="https://wiki.didosolutions.com/dido/99_annexes/annex-c-requirements/part-02/p2-req-16-7-005" text:style-name="Internet_20_link" text:visited-style-name="Visited_20_Internet_20_Link">p2-req-16-7-005</text:a>
      <text:p text:style-name="Text_20_body">Related source section:</text:p>
      <text:a xlink:type="simple" xlink:href="https://wiki.didosolutions.com/fxdemo/02-part/16-logical-requirements/16-7-logical-interaction-requirements/start" text:style-name="Internet_20_link" text:visited-style-name="Visited_20_Internet_20_Link">16.7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22:18</meta:creation-date>
    <dc:creator>Generated</dc:creator>
    <dc:date>2026-08-24T12::22:18</dc:date>
    <dc:language>en-US</dc:language>
    <meta:editing-cycles>1</meta:editing-cycles>
    <meta:editing-duration>PT0S</meta:editing-duration>
    <dc:title>dido:99_annexes:annex-d-requirements:part-02:p2-req-16-7-006</dc:title>
  </office:meta>
</office:document-meta>
</file>