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5"/><text:bookmark-start text:name="__RefHeading___p2-req-16-7-005_1"/><text:bookmark-start text:name="p2-req-16-7-005"/>P2-REQ-16-7-005<text:bookmark-end text:name="__RefHeading___p2-req-16-7-005_1"/><text:bookmark-end text:name="p2-req-16-7-005"/></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Logical Interaction Pattern SHALL identify the <text:a xlink:type="simple" xlink:href="https://wiki.didosolutions.com/dido/99_annexes/annex-b-terms-and-definitions/l/logical_data_structure_instance" text:style-name="Internet_20_link" text:visited-style-name="Visited_20_Internet_20_Link">Logical Data Structure Instances</text:a> exchanged, recorded, or referenced.</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describe the movement and use of information among Logical Nodes. Identifying the Logical Data Structure Instances involved preserves semantic meaning, supports interoperability, enables governance, and provides the basis for traceability throughout th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Interaction Patterns.</text:p>
      <text:p text:style-name="Text_20_body">It applies specifically to:</text:p>
      <text:p text:style-name="Text_20_body">Logical Interaction Patterns;Logical Data Structure Instances;Logical Communication Endpoints; andLogical Information exchang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Interaction Pattern identifies the Logical Data Structure Instances exchanged, recorded, or referenced.</text:p>
      <text:p text:style-name="Text_20_body">Verification activities should include review checks confirming that:</text:p>
      <text:p text:style-name="Text_20_body">Logical Data Structure Instances are explicitly identified;exchanged, recorded, or referenced information is clearly described;information supports the defined interaction; andimplementation technologies do not redefine logical information structur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Logical Data Structure Instances, and Logical Communication Endpoints.</text:p>
      <text:p text:style-name="Text_20_body">Related requirement identifiers:</text:p>
      <text:a xlink:type="simple" xlink:href="https://wiki.didosolutions.com/dido/99_annexes/annex-c-requirements/part-02/p2-req-16-5-004" text:style-name="Internet_20_link" text:visited-style-name="Visited_20_Internet_20_Link">p2-req-16-5-004</text:a>
      <text:a xlink:type="simple" xlink:href="https://wiki.didosolutions.com/dido/99_annexes/annex-c-requirements/part-02/p2-req-16-5-005" text:style-name="Internet_20_link" text:visited-style-name="Visited_20_Internet_20_Link">p2-req-16-5-005</text:a>
      <text:a xlink:type="simple" xlink:href="https://wiki.didosolutions.com/dido/99_annexes/annex-c-requirements/part-02/p2-req-16-7-004" text:style-name="Internet_20_link" text:visited-style-name="Visited_20_Internet_20_Link">p2-req-16-7-004</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5:19</meta:creation-date>
    <dc:creator>Generated</dc:creator>
    <dc:date>2026-08-24T02::45:19</dc:date>
    <dc:language>en-US</dc:language>
    <meta:editing-cycles>1</meta:editing-cycles>
    <meta:editing-duration>PT0S</meta:editing-duration>
    <dc:title>dido:99_annexes:annex-d-requirements:part-02:p2-req-16-7-005</dc:title>
  </office:meta>
</office:document-meta>
</file>