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4"/><text:bookmark-start text:name="__RefHeading___p2-req-16-7-004_1"/><text:bookmark-start text:name="p2-req-16-7-004"/>P2-REQ-16-7-004<text:bookmark-end text:name="__RefHeading___p2-req-16-7-004_1"/><text:bookmark-end text:name="p2-req-16-7-004"/></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Logical Interaction Pattern SHALL identify the <text:a xlink:type="simple" xlink:href="https://wiki.didosolutions.com/dido/99_annexes/annex-b-terms-and-definitions/l/logical_communication_endpoint" text:style-name="Internet_20_link" text:visited-style-name="Visited_20_Internet_20_Link">Logical Communication Endpoints</text:a> involved.</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describe communication among Logical Nodes through Logical Communication Endpoints. Explicitly identifying the participating endpoints preserves architectural clarity, enables interoperability, supports governance, and maintains traceability independently of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Interaction Patterns.</text:p>
      <text:p text:style-name="Text_20_body">It applies specifically to:</text:p>
      <text:p text:style-name="Text_20_body">Logical Interaction Patterns;Logical Communication Endpoints;Logical Communication relationships; andLogical Nod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Interaction Pattern identifies the Logical Communication Endpoints involved.</text:p>
      <text:p text:style-name="Text_20_body">Verification activities should include review checks confirming that:</text:p>
      <text:p text:style-name="Text_20_body">Logical Communication Endpoints are explicitly identified;endpoints correspond to the participating Logical Nodes;endpoint usage supports the defined interaction; andimplementation technologies do not redefine Logical Communication Endpoin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Logical Communication Endpoints, and Logical Nodes.</text:p>
      <text:p text:style-name="Text_20_body">Related requirement identifiers:</text:p>
      <text:a xlink:type="simple" xlink:href="https://wiki.didosolutions.com/dido/99_annexes/annex-d-requirements/part-02/p2-req-16-4-001" text:style-name="Internet_20_link" text:visited-style-name="Visited_20_Internet_20_Link">P2-REQ-16-4-001</text:a>
      <text:a xlink:type="simple" xlink:href="https://wiki.didosolutions.com/dido/99_annexes/annex-d-requirements/part-02/p2-req-16-4-005" text:style-name="Internet_20_link" text:visited-style-name="Visited_20_Internet_20_Link">P2-REQ-16-4-005</text:a>
      <text:a xlink:type="simple" xlink:href="https://wiki.didosolutions.com/dido/99_annexes/annex-d-requirements/part-02/p2-req-16-7-003" text:style-name="Internet_20_link" text:visited-style-name="Visited_20_Internet_20_Link">P2-REQ-16-7-003</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6:55</meta:creation-date>
    <dc:creator>Generated</dc:creator>
    <dc:date>2026-08-24T11::46:55</dc:date>
    <dc:language>en-US</dc:language>
    <meta:editing-cycles>1</meta:editing-cycles>
    <meta:editing-duration>PT0S</meta:editing-duration>
    <dc:title>dido:99_annexes:annex-d-requirements:part-02:p2-req-16-7-004</dc:title>
  </office:meta>
</office:document-meta>
</file>