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3"/><text:bookmark-start text:name="__RefHeading___p2-req-16-7-003_1"/><text:bookmark-start text:name="p2-req-16-7-003"/>P2-REQ-16-7-003<text:bookmark-end text:name="__RefHeading___p2-req-16-7-003_1"/><text:bookmark-end text:name="p2-req-16-7-003"/></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Logical Interaction Pattern SHALL identify participating <text:a xlink:type="simple" xlink:href="https://wiki.didosolutions.com/dido/99_annexes/annex-b-terms-and-definitions/l/logical_node" text:style-name="Internet_20_link" text:visited-style-name="Visited_20_Internet_20_Link">Logical Nodes</text:a> or <text:a xlink:type="simple" xlink:href="https://wiki.didosolutions.com/dido/99_annexes/annex-b-terms-and-definitions/l/logical_node_role" text:style-name="Internet_20_link" text:visited-style-name="Visited_20_Internet_20_Link">Logical Node Roles</text:a>.</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ery Logical Interaction Pattern exists to describe collaboration among Logical Nodes. Identifying the participating Nodes or Roles establishes responsibility, enables architectural review, supports governance, and preserves traceability across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Interaction Patterns.</text:p>
      <text:p text:style-name="Text_20_body">It applies specifically to:</text:p>
      <text:p text:style-name="Text_20_body">Logical Interaction Patterns;Logical Nodes;Logical Node Roles; andLogical Communication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Interaction Pattern identifies the participating Logical Nodes or Logical Node Roles.</text:p>
      <text:p text:style-name="Text_20_body">Verification activities should include review checks confirming that:</text:p>
      <text:p text:style-name="Text_20_body">participating Logical Nodes or Roles are identified;participant responsibilities are clear;interaction participants support traceability; andDomain Logical Profiles preserve the identified participan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participating Logical Nodes, and Logical Node Roles.</text:p>
      <text:p text:style-name="Text_20_body">Related requirement identifiers:</text:p>
      <text:a xlink:type="simple" xlink:href="https://wiki.didosolutions.com/dido/99_annexes/annex-c-requirements/part-02/p2-req-16-3-007" text:style-name="Internet_20_link" text:visited-style-name="Visited_20_Internet_20_Link">p2-req-16-3-007</text:a>
      <text:a xlink:type="simple" xlink:href="https://wiki.didosolutions.com/dido/99_annexes/annex-c-requirements/part-02/p2-req-16-7-001" text:style-name="Internet_20_link" text:visited-style-name="Visited_20_Internet_20_Link">p2-req-16-7-001</text:a>
      <text:a xlink:type="simple" xlink:href="https://wiki.didosolutions.com/dido/99_annexes/annex-c-requirements/part-02/p2-req-16-7-004" text:style-name="Internet_20_link" text:visited-style-name="Visited_20_Internet_20_Link">p2-req-16-7-004</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20:24</meta:creation-date>
    <dc:creator>Generated</dc:creator>
    <dc:date>2026-08-24T10::20:24</dc:date>
    <dc:language>en-US</dc:language>
    <meta:editing-cycles>1</meta:editing-cycles>
    <meta:editing-duration>PT0S</meta:editing-duration>
    <dc:title>dido:99_annexes:annex-d-requirements:part-02:p2-req-16-7-003</dc:title>
  </office:meta>
</office:document-meta>
</file>