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7-002"/><text:bookmark-start text:name="__RefHeading___p2-req-16-7-002_1"/><text:bookmark-start text:name="p2-req-16-7-002"/>P2-REQ-16-7-002<text:bookmark-end text:name="__RefHeading___p2-req-16-7-002_1"/><text:bookmark-end text:name="p2-req-16-7-002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the following Logical Interaction Patterns:</text:p>
      <text:p text:style-name="Text_20_body">Register Node;Report Node Status;Publish Domain Information;Subscribe to Domain Information;Issue Control Command;Acknowledge Control Command;Request Policy Decision;Record Audit and Provenance; andReplay or Reconstruct Informa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7: Logical Intera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se Logical Interaction Patterns establish the minimum set of reusable interactions required to support coordination, information exchange, governance, auditability, and operational continuity within the Logical Architecture. They provide a consistent architectural vocabulary that Domain Logical Profiles may specialise while preserving common architectur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Interaction Model.</text:p>
      <text:p text:style-name="Text_20_body">It applies specifically to:</text:p>
      <text:p text:style-name="Text_20_body">Logical Interaction Patterns;Logical Nodes;Domain Logical Profiles; and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required Logical Interaction Pattern is explicitly defined.</text:p>
      <text:p text:style-name="Text_20_body">Verification activities should include review checks confirming that:</text:p>
      <text:p text:style-name="Text_20_body">all required Logical Interaction Patterns are present;each pattern has a distinct architectural purpose;the patterns remain platform independent; andDomain Logical Profiles preserve the inherited interaction patt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Logical Interaction Model and the standard interaction patterns defined by the Logical Architecture.</text:p>
      <text:p text:style-name="Text_20_body">Related requirement identifiers:</text:p>
      <text:a xlink:type="simple" xlink:href="https://wiki.didosolutions.com/dido/99_annexes/annex-d-requirements/part-02/p2-req-16-7-001" text:style-name="Internet_20_link" text:visited-style-name="Visited_20_Internet_20_Link">P2-REQ-16-7-001</text:a>
      <text:a xlink:type="simple" xlink:href="https://wiki.didosolutions.com/dido/99_annexes/annex-d-requirements/part-02/p2-req-16-7-003" text:style-name="Internet_20_link" text:visited-style-name="Visited_20_Internet_20_Link">P2-REQ-16-7-003</text:a>
      <text:a xlink:type="simple" xlink:href="https://wiki.didosolutions.com/dido/99_annexes/annex-d-requirements/part-02/p2-req-16-10-001" text:style-name="Internet_20_link" text:visited-style-name="Visited_20_Internet_20_Link">P2-REQ-16-10-001</text:a>
      <text:p text:style-name="Text_20_body">Related source section:</text:p>
      <text:a xlink:type="simple" xlink:href="https://wiki.didosolutions.com/fxdemo/02-part/16-logical-requirements/16-7-logical-interaction-requirements/start" text:style-name="Internet_20_link" text:visited-style-name="Visited_20_Internet_20_Link">16.7 Logical Intera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30:23</meta:creation-date>
    <dc:creator>Generated</dc:creator>
    <dc:date>2026-08-24T10::30:23</dc:date>
    <dc:language>en-US</dc:language>
    <meta:editing-cycles>1</meta:editing-cycles>
    <meta:editing-duration>PT0S</meta:editing-duration>
    <dc:title>dido:99_annexes:annex-d-requirements:part-02:p2-req-16-7-002</dc:title>
  </office:meta>
</office:document-meta>
</file>