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2:p2-req-16-7-001"/><text:bookmark-start text:name="__RefHeading___p2-req-16-7-001_1"/><text:bookmark-start text:name="p2-req-16-7-001"/>P2-REQ-16-7-001<text:bookmark-end text:name="__RefHeading___p2-req-16-7-001_1"/><text:bookmark-end text:name="p2-req-16-7-001"/></text:h>
      <text:p text:style-name="Text_20_body"><text:a xlink:type="simple" xlink:href="https://wiki.didosolutions.com/dido/99_annexes/annex-d-requirements/part-02/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Logical Architecture / PIM SHALL define reusable Logical Interaction Patterns.</text:p>
      <text:h text:style-name="Heading_20_2" text:outline-level="2"><text:bookmark-start text:name="__RefHeading___source_3"/><text:bookmark-start text:name="source"/>Source<text:bookmark-end text:name="__RefHeading___source_3"/><text:bookmark-end text:name="source"/></text:h>
      <text:p text:style-name="Text_20_body">Part 2, Section 16.7: Logical Interaction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Logical Interaction Patterns define recurring forms of communication and collaboration among Logical Nodes. Establishing reusable patterns promotes architectural consistency, simplifies review, improves interoperability, and enables Domain Logical Profiles to build upon a common set of logical interactions without redefining them.</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the Logical Interaction Model.</text:p>
      <text:p text:style-name="Text_20_body">It applies specifically to:</text:p>
      <text:p text:style-name="Text_20_body">Logical Interaction Patterns;Logical Nodes;Logical Communication Endpoints; andDomain Logical Profil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the Logical Architecture / PIM defines reusable Logical Interaction Patterns.</text:p>
      <text:p text:style-name="Text_20_body">Verification activities should include review checks confirming that:</text:p>
      <text:p text:style-name="Text_20_body">Logical Interaction Patterns are explicitly defined;patterns are reusable across the Logical Architecture;interaction patterns remain platform independent; andDomain Logical Profiles inherit and specialize the defined patterns without redefining them.</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supports traceability between Logical Interaction Patterns, Logical Nodes, Logical Communication Endpoints, and Domain Logical Profiles.</text:p>
      <text:p text:style-name="Text_20_body">Related requirement identifiers:</text:p>
      <text:a xlink:type="simple" xlink:href="https://wiki.didosolutions.com/dido/99_annexes/annex-d-requirements/part-02/p2-req-16-7-002" text:style-name="Internet_20_link" text:visited-style-name="Visited_20_Internet_20_Link">P2-REQ-16-7-002</text:a>
      <text:a xlink:type="simple" xlink:href="https://wiki.didosolutions.com/dido/99_annexes/annex-d-requirements/part-02/p2-req-16-7-003" text:style-name="Internet_20_link" text:visited-style-name="Visited_20_Internet_20_Link">P2-REQ-16-7-003</text:a>
      <text:a xlink:type="simple" xlink:href="https://wiki.didosolutions.com/dido/99_annexes/annex-d-requirements/part-02/p2-req-16-6-001" text:style-name="Internet_20_link" text:visited-style-name="Visited_20_Internet_20_Link">P2-REQ-16-6-001</text:a>
      <text:p text:style-name="Text_20_body">Related source section:</text:p>
      <text:a xlink:type="simple" xlink:href="https://wiki.didosolutions.com/fxdemo/02-part/16-logical-requirements/16-7-logical-interaction-requirements/start" text:style-name="Internet_20_link" text:visited-style-name="Visited_20_Internet_20_Link">16.7 Logical Interaction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0::36:19</meta:creation-date>
    <dc:creator>Generated</dc:creator>
    <dc:date>2026-08-24T00::36:19</dc:date>
    <dc:language>en-US</dc:language>
    <meta:editing-cycles>1</meta:editing-cycles>
    <meta:editing-duration>PT0S</meta:editing-duration>
    <dc:title>dido:99_annexes:annex-d-requirements:part-02:p2-req-16-7-001</dc:title>
  </office:meta>
</office:document-meta>
</file>