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6-008"/><text:bookmark-start text:name="__RefHeading___p2-req-16-6-008_1"/><text:bookmark-start text:name="p2-req-16-6-008"/>P2-REQ-16-6-008<text:bookmark-end text:name="__RefHeading___p2-req-16-6-008_1"/><text:bookmark-end text:name="p2-req-16-6-008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Cross-plane logical relationships SHALL preserve the distinct architectural purpose of each Logical Runtime Plane involved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6: Logical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nteractions among Logical Runtime Planes are expected within a distributed architecture, but those interactions must not blur the architectural responsibilities assigned to each Runtime Plane. Preserving distinct Runtime Plane purposes maintains architectural clarity, governance, traceability, and platform independe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all cross-plane logical relationships.</text:p>
      <text:p text:style-name="Text_20_body">It applies specifically to:</text:p>
      <text:p text:style-name="Text_20_body">Logical Runtime Planes;Cross-plane interactions;Logical Interaction Patterns; andRuntime Plane classific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cross-plane logical relationships preserve the architectural purpose of every Runtime Plane involved.</text:p>
      <text:p text:style-name="Text_20_body">Verification activities should include review checks confirming that:</text:p>
      <text:p text:style-name="Text_20_body">each participating Runtime Plane retains its defined purpose;cross-plane interactions do not merge Runtime Plane responsibilities;Runtime Plane classifications remain explicit; andarchitectural separation is preserv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cross-plane interactions, Runtime Plane classifications, and Logical Interaction Patterns.</text:p>
      <text:p text:style-name="Text_20_body">Related requirement identifiers:</text:p>
      <text:a xlink:type="simple" xlink:href="https://wiki.didosolutions.com/dido/99_annexes/annex-c-requirements/part-02/p2-req-16-6-001" text:style-name="Internet_20_link" text:visited-style-name="Visited_20_Internet_20_Link">p2-req-16-6-001</text:a>
      <text:a xlink:type="simple" xlink:href="https://wiki.didosolutions.com/fxdemo/dido_99_annexes/annex-c-requirements/part-02/p2-req-16-6-009" text:style-name="Internet_20_link" text:visited-style-name="Visited_20_Internet_20_Link">p2-req-16-6-009</text:a>
      <text:a xlink:type="simple" xlink:href="https://wiki.didosolutions.com/dido/99_annexes/annex-c-requirements/part-02/p2-req-16-9-004" text:style-name="Internet_20_link" text:visited-style-name="Visited_20_Internet_20_Link">p2-req-16-9-004</text:a>
      <text:p text:style-name="Text_20_body">Related source section:</text:p>
      <text:a xlink:type="simple" xlink:href="https://wiki.didosolutions.com/fxdemo/02-part/16-logical-requirements/16-6-logical-runtime-plane-requirements/start" text:style-name="Internet_20_link" text:visited-style-name="Visited_20_Internet_20_Link">16.6 Logical Runtime Plan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27:55</meta:creation-date>
    <dc:creator>Generated</dc:creator>
    <dc:date>2026-08-23T00::27:55</dc:date>
    <dc:language>en-US</dc:language>
    <meta:editing-cycles>1</meta:editing-cycles>
    <meta:editing-duration>PT0S</meta:editing-duration>
    <dc:title>dido:99_annexes:annex-d-requirements:part-02:p2-req-16-6-008</dc:title>
  </office:meta>
</office:document-meta>
</file>