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6-007"/><text:bookmark-start text:name="__RefHeading___p2-req-16-6-007_1"/><text:bookmark-start text:name="p2-req-16-6-007"/>P2-REQ-16-6-007<text:bookmark-end text:name="__RefHeading___p2-req-16-6-007_1"/><text:bookmark-end text:name="p2-req-16-6-007"/></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distinguish Logical Runtime Planes from DDS domains, DDS topics, DDS partitions, REST resource groups, RPC service groups, message queues, event streams, Kubernetes namespaces, network segments, security zones, deployment environments, and runtime configuration groupings.</text:p>
      <text:h text:style-name="Heading_20_2" text:outline-level="2"><text:bookmark-start text:name="__RefHeading___source_3"/><text:bookmark-start text:name="source"/>Source<text:bookmark-end text:name="__RefHeading___source_3"/><text:bookmark-end text:name="source"/></text:h>
      <text:p text:style-name="Text_20_body">Part 2, Section 16.6: Logical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Runtime Planes classify architectural responsibilities rather than implementation mechanisms. Preserving this distinction allows multiple implementation technologies and deployment environments to realize the same Runtime Plane Model without changing its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Runtime Plane Model and all profiles that realize it.</text:p>
      <text:p text:style-name="Text_20_body">It applies specifically to:</text:p>
      <text:p text:style-name="Text_20_body">Logical Runtime Planes;Domain Logical Profiles;Implementation Profiles;Deployment Profiles; andTechnology mapping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Runtime Planes remain distinct from implementation groupings.</text:p>
      <text:p text:style-name="Text_20_body">Verification activities should include review checks confirming that:</text:p>
      <text:p text:style-name="Text_20_body">Runtime Planes are defined independently of implementation technologies;deployment mechanisms do not redefine Runtime Planes;technology mappings preserve Runtime Plane semantics; andimplementation groupings remain separate from logical classifica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Runtime Planes and the implementation mechanisms that realize them while preserving platform independence.</text:p>
      <text:p text:style-name="Text_20_body">Related requirement identifiers:</text:p>
      <text:a xlink:type="simple" xlink:href="https://wiki.didosolutions.com/dido/99_annexes/annex-d-requirements/part-02/p2-req-16-6-001" text:style-name="Internet_20_link" text:visited-style-name="Visited_20_Internet_20_Link">P2-REQ-16-6-001</text:a>
      <text:a xlink:type="simple" xlink:href="https://wiki.didosolutions.com/fxdemo/dido_99_annexes/annex-c-requirements/part-02/p2-req-16-10-007" text:style-name="Internet_20_link" text:visited-style-name="Visited_20_Internet_20_Link">p2-req-16-10-007</text:a>
      <text:a xlink:type="simple" xlink:href="https://wiki.didosolutions.com/fxdemo/dido_99_annexes/annex-c-requirements/part-02/p2-req-16-11-004" text:style-name="Internet_20_link" text:visited-style-name="Visited_20_Internet_20_Link">p2-req-16-11-004</text:a>
      <text:p text:style-name="Text_20_body">Related source section:</text:p>
      <text:a xlink:type="simple" xlink:href="https://wiki.didosolutions.com/fxdemo/02-part/16-logical-requirements/16-6-logical-runtime-plane-requirements/start" text:style-name="Internet_20_link" text:visited-style-name="Visited_20_Internet_20_Link">16.6 Logical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7:33</meta:creation-date>
    <dc:creator>Generated</dc:creator>
    <dc:date>2026-08-24T11::47:33</dc:date>
    <dc:language>en-US</dc:language>
    <meta:editing-cycles>1</meta:editing-cycles>
    <meta:editing-duration>PT0S</meta:editing-duration>
    <dc:title>dido:99_annexes:annex-d-requirements:part-02:p2-req-16-6-007</dc:title>
  </office:meta>
</office:document-meta>
</file>