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6-006"/><text:bookmark-start text:name="__RefHeading___p2-req-16-6-006_1"/><text:bookmark-start text:name="p2-req-16-6-006"/>P2-REQ-16-6-006<text:bookmark-end text:name="__RefHeading___p2-req-16-6-006_1"/><text:bookmark-end text:name="p2-req-16-6-006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SHALL support auditability, provenance, <text:a xlink:type="simple" xlink:href="https://wiki.didosolutions.com/dido/99_annexes/annex-b-terms-and-definitions/l/logical_information_lineage" text:style-name="Internet_20_link" text:visited-style-name="Visited_20_Internet_20_Link">Logical Information Lineage</text:a>, reconstruction, replay, and defensibility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6: Logical Runtime Plan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Logical Audit and Provenance Plane provides the architectural foundation for preserving historical information needed for auditability, provenance, reconstruction, replay, and defensible review. Maintaining these responsibilities within a dedicated Runtime Plane supports governance and evidence planning while remaining independent of logging, storage, or auditing technologi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Audit and Provenance Plane.</text:p>
      <text:p text:style-name="Text_20_body">It applies specifically to:</text:p>
      <text:p text:style-name="Text_20_body">Logical Audit and Provenance Plane;Logical Information Lineage;Audit activities;Provenance activities; andEvidence planning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Audit and Provenance Plane supports auditability, provenance, Logical Information Lineage, reconstruction, replay, and defensibility.</text:p>
      <text:p text:style-name="Text_20_body">Verification activities should include review checks confirming that:</text:p>
      <text:p text:style-name="Text_20_body">audit responsibilities are assigned to the Runtime Plane;provenance and lineage activities are represented;replay and reconstruction are supported; andimplementation technologies do not redefine the Runtime Plan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among Logical Information Lineage, Logical Records, audit activities, provenance activities, and evidence expectations.</text:p>
      <text:p text:style-name="Text_20_body">Related requirement identifiers:</text:p>
      <text:a xlink:type="simple" xlink:href="https://wiki.didosolutions.com/dido/99_annexes/annex-c-requirements/part-02/p2-req-16-5-010" text:style-name="Internet_20_link" text:visited-style-name="Visited_20_Internet_20_Link">p2-req-16-5-010</text:a>
      <text:a xlink:type="simple" xlink:href="https://wiki.didosolutions.com/dido/99_annexes/annex-c-requirements/part-02/p2-req-16-5-011" text:style-name="Internet_20_link" text:visited-style-name="Visited_20_Internet_20_Link">p2-req-16-5-011</text:a>
      <text:a xlink:type="simple" xlink:href="https://wiki.didosolutions.com/dido/99_annexes/annex-c-requirements/part-02/p2-req-16-9-006" text:style-name="Internet_20_link" text:visited-style-name="Visited_20_Internet_20_Link">p2-req-16-9-006</text:a>
      <text:p text:style-name="Text_20_body">Related source section:</text:p>
      <text:a xlink:type="simple" xlink:href="https://wiki.didosolutions.com/fxdemo/02-part/16-logical-requirements/16-6-logical-runtime-plane-requirements/start" text:style-name="Internet_20_link" text:visited-style-name="Visited_20_Internet_20_Link">16.6 Logical Runtime Plan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12:39</meta:creation-date>
    <dc:creator>Generated</dc:creator>
    <dc:date>2026-08-24T04::12:39</dc:date>
    <dc:language>en-US</dc:language>
    <meta:editing-cycles>1</meta:editing-cycles>
    <meta:editing-duration>PT0S</meta:editing-duration>
    <dc:title>dido:99_annexes:annex-d-requirements:part-02:p2-req-16-6-006</dc:title>
  </office:meta>
</office:document-meta>
</file>