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6-004"/><text:bookmark-start text:name="__RefHeading___p2-req-16-6-004_1"/><text:bookmark-start text:name="p2-req-16-6-004"/>P2-REQ-16-6-004<text:bookmark-end text:name="__RefHeading___p2-req-16-6-004_1"/><text:bookmark-end text:name="p2-req-16-6-004"/></text:h>
      <text:p text:style-name="Text_20_body"><text:a xlink:type="simple" xlink:href="https://wiki.didosolutions.com/dido/99_annexes/annex-d-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l/logical_health_and_observability_plane" text:style-name="Internet_20_link" text:visited-style-name="Visited_20_Internet_20_Link">Logical Health and Observability Plane</text:a> SHALL support observation of operational condition and behaviour.</text:p>
      <text:h text:style-name="Heading_20_2" text:outline-level="2"><text:bookmark-start text:name="__RefHeading___source_3"/><text:bookmark-start text:name="source"/>Source<text:bookmark-end text:name="__RefHeading___source_3"/><text:bookmark-end text:name="source"/></text:h>
      <text:p text:style-name="Text_20_body">Part 2, Section 16.6: Logical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Logical Health and Observability Plane provides architectural support for observing the operational condition and behaviour of the distributed system. Separating observability from operational control and domain information improves governance, monitoring, diagnostics, and architectural review while remaining independent of monitoring technolog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Health and Observability Plane.</text:p>
      <text:p text:style-name="Text_20_body">It applies specifically to:</text:p>
      <text:p text:style-name="Text_20_body">Logical Health and Observability Plane;Operational observation;Health reporting; andBehaviour reporting.</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Logical Health and Observability Plane supports observation of operational condition and behaviour.</text:p>
      <text:p text:style-name="Text_20_body">Verification activities should include review checks confirming that:</text:p>
      <text:p text:style-name="Text_20_body">operational condition is represented within the Logical Health and Observability Plane;behavioural observations are represented;observability concerns remain distinct from control and data concerns; andimplementation technologies do not redefine the Runtime Plan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operational observations, Logical Nodes, and the Logical Health and Observability Plane.</text:p>
      <text:p text:style-name="Text_20_body">Related requirement identifiers:</text:p>
      <text:a xlink:type="simple" xlink:href="https://wiki.didosolutions.com/dido/99_annexes/annex-d-requirements/part-02/p2-req-16-6-001" text:style-name="Internet_20_link" text:visited-style-name="Visited_20_Internet_20_Link">P2-REQ-16-6-001</text:a>
      <text:a xlink:type="simple" xlink:href="https://wiki.didosolutions.com/dido/99_annexes/annex-d-requirements/part-02/p2-req-16-7-002" text:style-name="Internet_20_link" text:visited-style-name="Visited_20_Internet_20_Link">P2-REQ-16-7-002</text:a>
      <text:a xlink:type="simple" xlink:href="https://wiki.didosolutions.com/dido/99_annexes/annex-d-requirements/part-02/p2-req-16-9-004" text:style-name="Internet_20_link" text:visited-style-name="Visited_20_Internet_20_Link">P2-REQ-16-9-004</text:a>
      <text:p text:style-name="Text_20_body">Related source section:</text:p>
      <text:a xlink:type="simple" xlink:href="https://wiki.didosolutions.com/fxdemo/02-part/16-logical-requirements/16-6-logical-runtime-plane-requirements/start" text:style-name="Internet_20_link" text:visited-style-name="Visited_20_Internet_20_Link">16.6 Logical Runtime Plan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34:23</meta:creation-date>
    <dc:creator>Generated</dc:creator>
    <dc:date>2026-08-23T22::34:23</dc:date>
    <dc:language>en-US</dc:language>
    <meta:editing-cycles>1</meta:editing-cycles>
    <meta:editing-duration>PT0S</meta:editing-duration>
    <dc:title>dido:99_annexes:annex-d-requirements:part-02:p2-req-16-6-004</dc:title>
  </office:meta>
</office:document-meta>
</file>