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6-003"/><text:bookmark-start text:name="__RefHeading___p2-req-16-6-003_1"/><text:bookmark-start text:name="p2-req-16-6-003"/>P2-REQ-16-6-003<text:bookmark-end text:name="__RefHeading___p2-req-16-6-003_1"/><text:bookmark-end text:name="p2-req-16-6-003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l/logical_data_plane" text:style-name="Internet_20_link" text:visited-style-name="Visited_20_Internet_20_Link">Logical Data Plane</text:a> SHALL carry domain and analytical information among <text:a xlink:type="simple" xlink:href="https://wiki.didosolutions.com/dido/99_annexes/annex-b-terms-and-definitions/l/logical_node" text:style-name="Internet_20_link" text:visited-style-name="Visited_20_Internet_20_Link">Logical Nodes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6: Logical Runtime Plan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Logical Data Plane provides the architectural pathway for exchanging domain and analytical information. Separating information exchange from operational coordination, governance, and observability preserves architectural clarity while supporting technology-independent communic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Data Plane.</text:p>
      <text:p text:style-name="Text_20_body">It applies specifically to:</text:p>
      <text:p text:style-name="Text_20_body">Logical Data Plane;Logical Nodes;Domain information; andAnalytical information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Data Plane carries domain and analytical information among Logical Nodes.</text:p>
      <text:p text:style-name="Text_20_body">Verification activities should include review checks confirming that:</text:p>
      <text:p text:style-name="Text_20_body">domain information is assigned to the Logical Data Plane;analytical information is assigned to the Logical Data Plane;participating Logical Nodes are identified; andLogical Data Plane interactions remain platform independent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the Logical Data Plane, Logical Nodes, Logical Information, and Logical Interaction Patterns.</text:p>
      <text:p text:style-name="Text_20_body">Related requirement identifiers:</text:p>
      <text:a xlink:type="simple" xlink:href="https://wiki.didosolutions.com/dido/99_annexes/annex-d-requirements/part-02/p2-req-16-5-005" text:style-name="Internet_20_link" text:visited-style-name="Visited_20_Internet_20_Link">P2-REQ-16-5-005</text:a>
      <text:a xlink:type="simple" xlink:href="https://wiki.didosolutions.com/dido/99_annexes/annex-d-requirements/part-02/p2-req-16-6-001" text:style-name="Internet_20_link" text:visited-style-name="Visited_20_Internet_20_Link">P2-REQ-16-6-001</text:a>
      <text:a xlink:type="simple" xlink:href="https://wiki.didosolutions.com/dido/99_annexes/annex-d-requirements/part-02/p2-req-16-7-003" text:style-name="Internet_20_link" text:visited-style-name="Visited_20_Internet_20_Link">P2-REQ-16-7-003</text:a>
      <text:p text:style-name="Text_20_body">Related source section:</text:p>
      <text:a xlink:type="simple" xlink:href="https://wiki.didosolutions.com/fxdemo/02-part/16-logical-requirements/16-6-logical-runtime-plane-requirements/start" text:style-name="Internet_20_link" text:visited-style-name="Visited_20_Internet_20_Link">16.6 Logical Runtime Plan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47:34</meta:creation-date>
    <dc:creator>Generated</dc:creator>
    <dc:date>2026-08-24T11::47:34</dc:date>
    <dc:language>en-US</dc:language>
    <meta:editing-cycles>1</meta:editing-cycles>
    <meta:editing-duration>PT0S</meta:editing-duration>
    <dc:title>dido:99_annexes:annex-d-requirements:part-02:p2-req-16-6-003</dc:title>
  </office:meta>
</office:document-meta>
</file>