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6-001"/><text:bookmark-start text:name="__RefHeading___p2-req-16-6-001_1"/><text:bookmark-start text:name="p2-req-16-6-001"/>P2-REQ-16-6-001<text:bookmark-end text:name="__RefHeading___p2-req-16-6-001_1"/><text:bookmark-end text:name="p2-req-16-6-001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the following Logical Runtime Planes:</text:p>
      <text:a xlink:type="simple" xlink:href="https://wiki.didosolutions.com/dido/99_annexes/annex-b-terms-and-definitions/l/logical_control_plane" text:style-name="Internet_20_link" text:visited-style-name="Visited_20_Internet_20_Link">Logical Control Plane</text:a>
      <text:a xlink:type="simple" xlink:href="https://wiki.didosolutions.com/dido/99_annexes/annex-b-terms-and-definitions/l/logical_data_plane" text:style-name="Internet_20_link" text:visited-style-name="Visited_20_Internet_20_Link">Logical Data Plane</text:a>
     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
     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
     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6: Logical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Runtime Plane Model separates architectural responsibilities according to purpose rather than implementation. Defining a standard set of Logical Runtime Planes provides a common architectural foundation for organising interactions, governance, traceability, and information movement while preserving platform independe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Runtime Plane Model.</text:p>
      <text:p text:style-name="Text_20_body">It applies specifically to:</text:p>
      <text:p text:style-name="Text_20_body">Logical Runtime Planes;Logical Nodes;Logical Interaction Patterns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each required Logical Runtime Plane.</text:p>
      <text:p text:style-name="Text_20_body">Verification activities should include review checks confirming that:</text:p>
      <text:p text:style-name="Text_20_body">each Logical Runtime Plane is explicitly defined;each Runtime Plane has a distinct architectural purpose;Runtime Planes remain platform independent; andDomain Logical Profiles preserve the inherited Runtime Plane defini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Runtime Planes, Logical Interaction Patterns, and Logical Nodes.</text:p>
      <text:p text:style-name="Text_20_body">Related requirement identifiers:</text:p>
      <text:a xlink:type="simple" xlink:href="https://wiki.didosolutions.com/dido/99_annexes/annex-c-requirements/part-02/p2-req-16-6-002" text:style-name="Internet_20_link" text:visited-style-name="Visited_20_Internet_20_Link">p2-req-16-6-002</text:a>
      <text:a xlink:type="simple" xlink:href="https://wiki.didosolutions.com/dido/99_annexes/annex-c-requirements/part-02/p2-req-16-6-007" text:style-name="Internet_20_link" text:visited-style-name="Visited_20_Internet_20_Link">p2-req-16-6-007</text:a>
      <text:a xlink:type="simple" xlink:href="https://wiki.didosolutions.com/dido/99_annexes/annex-c-requirements/part-02/p2-req-16-7-001" text:style-name="Internet_20_link" text:visited-style-name="Visited_20_Internet_20_Link">p2-req-16-7-001</text:a>
      <text:p text:style-name="Text_20_body">Related source section:</text:p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9:03</meta:creation-date>
    <dc:creator>Generated</dc:creator>
    <dc:date>2026-08-24T09::39:03</dc:date>
    <dc:language>en-US</dc:language>
    <meta:editing-cycles>1</meta:editing-cycles>
    <meta:editing-duration>PT0S</meta:editing-duration>
    <dc:title>dido:99_annexes:annex-d-requirements:part-02:p2-req-16-6-001</dc:title>
  </office:meta>
</office:document-meta>
</file>