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5-012"/><text:bookmark-start text:name="__RefHeading___p2-req-16-5-012_1"/><text:bookmark-start text:name="p2-req-16-5-012"/>P2-REQ-16-5-012<text:bookmark-end text:name="__RefHeading___p2-req-16-5-012_1"/><text:bookmark-end text:name="p2-req-16-5-012"/></text:h>
      <text:p text:style-name="Text_20_body"><text:a xlink:type="simple" xlink:href="https://wiki.didosolutions.com/dido/99_annexes/annex-d-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Logical Architecture / PIM SHALL distinguish logical information structures from serialisation formats, schema languages, database structures, ontology languages, programming-language type systems, wire formats, generated code, and implementation payloads.</text:p>
      <text:h text:style-name="Heading_20_2" text:outline-level="2"><text:bookmark-start text:name="__RefHeading___source_3"/><text:bookmark-start text:name="source"/>Source<text:bookmark-end text:name="__RefHeading___source_3"/><text:bookmark-end text:name="source"/></text:h>
      <text:p text:style-name="Text_20_body">Part 2, Section 16.5: Logical Informa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information structures define architectural meaning independently of the technologies used to represent, exchange, or store information. Preserving this distinction allows multiple implementation technologies to realise the same Logical Information Model while maintaining interoperability, traceability, governance, and platform independenc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Logical Information Model and all profiles that specialise or realise it.</text:p>
      <text:p text:style-name="Text_20_body">It applies specifically to:</text:p>
      <text:p text:style-name="Text_20_body">Logical Data Structure Definitions;Logical Data Structure Instances;Domain Logical Profiles;Implementation Profiles; andTechnology mapping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ogical information structures remain distinct from implementation representations.</text:p>
      <text:p text:style-name="Text_20_body">Verification activities should include review checks confirming that:</text:p>
      <text:p text:style-name="Text_20_body">logical information structures are defined independently of implementation representations;implementation technologies do not redefine logical information structures;Implementation Profiles preserve logical meaning during technology mapping; andDomain Logical Profiles preserve inherited logical information semantic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logical information structures and the implementation representations that realise them while preserving platform independence.</text:p>
      <text:p text:style-name="Text_20_body">Related requirement identifiers:</text:p>
      <text:a xlink:type="simple" xlink:href="https://wiki.didosolutions.com/dido/99_annexes/annex-d-requirements/part-02/p2-req-16-5-003" text:style-name="Internet_20_link" text:visited-style-name="Visited_20_Internet_20_Link">P2-REQ-16-5-003</text:a>
      <text:a xlink:type="simple" xlink:href="https://wiki.didosolutions.com/fxdemo/dido_99_annexes/annex-c-requirements/part-02/p2-req-16-10-007" text:style-name="Internet_20_link" text:visited-style-name="Visited_20_Internet_20_Link">p2-req-16-10-007</text:a>
      <text:a xlink:type="simple" xlink:href="https://wiki.didosolutions.com/fxdemo/dido_99_annexes/annex-c-requirements/part-02/p2-req-16-10-008" text:style-name="Internet_20_link" text:visited-style-name="Visited_20_Internet_20_Link">p2-req-16-10-008</text:a>
      <text:p text:style-name="Text_20_body">Related source section:</text:p>
      <text:a xlink:type="simple" xlink:href="https://wiki.didosolutions.com/fxdemo/02-part/16-logical-requirements/16-5-logical-information-requirements/start" text:style-name="Internet_20_link" text:visited-style-name="Visited_20_Internet_20_Link">16.5 Logical Informa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38:16</meta:creation-date>
    <dc:creator>Generated</dc:creator>
    <dc:date>2026-08-24T09::38:16</dc:date>
    <dc:language>en-US</dc:language>
    <meta:editing-cycles>1</meta:editing-cycles>
    <meta:editing-duration>PT0S</meta:editing-duration>
    <dc:title>dido:99_annexes:annex-d-requirements:part-02:p2-req-16-5-012</dc:title>
  </office:meta>
</office:document-meta>
</file>