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10"/><text:bookmark-start text:name="__RefHeading___p2-req-16-5-010_1"/><text:bookmark-start text:name="p2-req-16-5-010"/>P2-REQ-16-5-010<text:bookmark-end text:name="__RefHeading___p2-req-16-5-010_1"/><text:bookmark-end text:name="p2-req-16-5-010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record" text:style-name="Internet_20_link" text:visited-style-name="Visited_20_Internet_20_Link">Logical Record</text:a> SHALL represent a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preserved for continuity, review, audit, provenance, replay, reconstruction, or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Records preserve information beyond its immediate operational use. They provide the platform-independent foundation for auditability, provenance, replay, reconstruction, governance, and evidence planning while remaining independent of storage technologies and implementation mechanism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Records;Logical Data Structure Instances;Audit and Provenance activities; andEvidence plann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Record represents a preserved Logical Data Structure Instance.</text:p>
      <text:p text:style-name="Text_20_body">Verification activities should include review checks confirming that:</text:p>
      <text:p text:style-name="Text_20_body">Logical Records are explicitly identified;preserved information supports one or more stated architectural purposes;Logical Records remain platform independent; andimplementation technologies do not redefine Logical Record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Records, preserved Logical Data Structure Instances, audit information, provenance information, and evidence expectations.</text:p>
      <text:p text:style-name="Text_20_body">Related requirement identifiers:</text:p>
      <text:a xlink:type="simple" xlink:href="https://wiki.didosolutions.com/dido/99_annexes/annex-c-requirements/part-02/p2-req-16-5-011" text:style-name="Internet_20_link" text:visited-style-name="Visited_20_Internet_20_Link">p2-req-16-5-011</text:a>
      <text:a xlink:type="simple" xlink:href="https://wiki.didosolutions.com/dido/99_annexes/annex-c-requirements/part-02/p2-req-16-7-008" text:style-name="Internet_20_link" text:visited-style-name="Visited_20_Internet_20_Link">p2-req-16-7-008</text:a>
      <text:a xlink:type="simple" xlink:href="https://wiki.didosolutions.com/dido/99_annexes/annex-c-requirements/part-02/p2-req-16-7-009" text:style-name="Internet_20_link" text:visited-style-name="Visited_20_Internet_20_Link">p2-req-16-7-009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1:54</meta:creation-date>
    <dc:creator>Generated</dc:creator>
    <dc:date>2026-08-24T04::11:54</dc:date>
    <dc:language>en-US</dc:language>
    <meta:editing-cycles>1</meta:editing-cycles>
    <meta:editing-duration>PT0S</meta:editing-duration>
    <dc:title>dido:99_annexes:annex-d-requirements:part-02:p2-req-16-5-010</dc:title>
  </office:meta>
</office:document-meta>
</file>