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5-009"/><text:bookmark-start text:name="__RefHeading___p2-req-16-5-009_1"/><text:bookmark-start text:name="p2-req-16-5-009"/>P2-REQ-16-5-009<text:bookmark-end text:name="__RefHeading___p2-req-16-5-009_1"/><text:bookmark-end text:name="p2-req-16-5-009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<text:a xlink:type="simple" xlink:href="https://wiki.didosolutions.com/dido/99_annexes/annex-b-terms-and-definitions/l/logical_assertion" text:style-name="Internet_20_link" text:visited-style-name="Visited_20_Internet_20_Link">Logical Assertion</text:a> SHALL represent a <text:a xlink:type="simple" xlink:href="https://wiki.didosolutions.com/dido/99_annexes/annex-b-terms-and-definitions/l/logical_data_structure_instance" text:style-name="Internet_20_link" text:visited-style-name="Visited_20_Internet_20_Link">Logical Data Structure Instance</text:a> stating a conclusion, derived fact, validation result, interpretation result, analytical result, policy decision, or other claim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5: Logical Inform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Assertions represent conclusions derived through analysis, interpretation, validation, policy evaluation, or other reasoning activities. Treating assertions as Logical Data Structure Instances preserves a consistent platform-independent representation of derived information while supporting governance, traceability, and later implementation mapp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Information Model.</text:p>
      <text:p text:style-name="Text_20_body">It applies specifically to:</text:p>
      <text:p text:style-name="Text_20_body">Logical Assertions;Logical Data Structure Instances;Analytical and validation processes; andPolicy evaluation activiti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Logical Assertion represents a Logical Data Structure Instance stating a conclusion or other derived claim.</text:p>
      <text:p text:style-name="Text_20_body">Verification activities should include review checks confirming that:</text:p>
      <text:p text:style-name="Text_20_body">Logical Assertions are explicitly identified;assertions represent derived information rather than raw observations;Logical Assertions remain platform independent; andimplementation technologies do not redefine Logical Assertio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Assertions, the information from which they are derived, and the logical processes that produce them.</text:p>
      <text:p text:style-name="Text_20_body">Related requirement identifiers:</text:p>
      <text:a xlink:type="simple" xlink:href="https://wiki.didosolutions.com/dido/99_annexes/annex-c-requirements/part-02/p2-req-16-5-002" text:style-name="Internet_20_link" text:visited-style-name="Visited_20_Internet_20_Link">p2-req-16-5-002</text:a>
      <text:a xlink:type="simple" xlink:href="https://wiki.didosolutions.com/dido/99_annexes/annex-c-requirements/part-02/p2-req-16-5-011" text:style-name="Internet_20_link" text:visited-style-name="Visited_20_Internet_20_Link">p2-req-16-5-011</text:a>
      <text:a xlink:type="simple" xlink:href="https://wiki.didosolutions.com/dido/99_annexes/annex-c-requirements/part-02/p2-req-16-7-008" text:style-name="Internet_20_link" text:visited-style-name="Visited_20_Internet_20_Link">p2-req-16-7-008</text:a>
      <text:p text:style-name="Text_20_body">Related source section:</text:p>
      <text:a xlink:type="simple" xlink:href="https://wiki.didosolutions.com/fxdemo/02-part/16-logical-requirements/16-5-logical-information-requirements/start" text:style-name="Internet_20_link" text:visited-style-name="Visited_20_Internet_20_Link">16.5 Logical Inform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41:31</meta:creation-date>
    <dc:creator>Generated</dc:creator>
    <dc:date>2026-08-24T05::41:31</dc:date>
    <dc:language>en-US</dc:language>
    <meta:editing-cycles>1</meta:editing-cycles>
    <meta:editing-duration>PT0S</meta:editing-duration>
    <dc:title>dido:99_annexes:annex-d-requirements:part-02:p2-req-16-5-009</dc:title>
  </office:meta>
</office:document-meta>
</file>