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8"/><text:bookmark-start text:name="__RefHeading___p2-req-16-5-008_1"/><text:bookmark-start text:name="p2-req-16-5-008"/>P2-REQ-16-5-008<text:bookmark-end text:name="__RefHeading___p2-req-16-5-008_1"/><text:bookmark-end text:name="p2-req-16-5-008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ogical Acknowledgement SHALL represent a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reporting receipt, acceptance, rejection, completion, failure, or outcom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Acknowledgements communicate the outcome of previously initiated logical interactions. They provide a consistent, platform-independent means of reporting receipt and execution status while supporting accountability, operational coordination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Acknowledgements;Logical Data Structure Instances;Logical Interaction Patterns; andLogical Control Plane interac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Acknowledgement represents a Logical Data Structure Instance reporting receipt, acceptance, rejection, completion, failure, or outcome.</text:p>
      <text:p text:style-name="Text_20_body">Verification activities should include review checks confirming that:</text:p>
      <text:p text:style-name="Text_20_body">Logical Acknowledgements are explicitly identified;acknowledgement outcomes are clearly defined;Logical Acknowledgements remain platform independent; andimplementation technologies do not redefine Logical Acknowledgeme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Acknowledgements, the interactions they acknowledge, and the resulting operational outcomes.</text:p>
      <text:p text:style-name="Text_20_body">Related requirement identifiers:</text:p>
      <text:a xlink:type="simple" xlink:href="https://wiki.didosolutions.com/dido/99_annexes/annex-c-requirements/part-02/p2-req-16-5-007" text:style-name="Internet_20_link" text:visited-style-name="Visited_20_Internet_20_Link">p2-req-16-5-007</text:a>
      <text:a xlink:type="simple" xlink:href="https://wiki.didosolutions.com/dido/99_annexes/annex-c-requirements/part-02/p2-req-16-7-006" text:style-name="Internet_20_link" text:visited-style-name="Visited_20_Internet_20_Link">p2-req-16-7-006</text:a>
      <text:a xlink:type="simple" xlink:href="https://wiki.didosolutions.com/dido/99_annexes/annex-c-requirements/part-02/p2-req-16-7-007" text:style-name="Internet_20_link" text:visited-style-name="Visited_20_Internet_20_Link">p2-req-16-7-007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6:09</meta:creation-date>
    <dc:creator>Generated</dc:creator>
    <dc:date>2026-08-24T01::46:09</dc:date>
    <dc:language>en-US</dc:language>
    <meta:editing-cycles>1</meta:editing-cycles>
    <meta:editing-duration>PT0S</meta:editing-duration>
    <dc:title>dido:99_annexes:annex-d-requirements:part-02:p2-req-16-5-008</dc:title>
  </office:meta>
</office:document-meta>
</file>