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5-006"/><text:bookmark-start text:name="__RefHeading___p2-req-16-5-006_1"/><text:bookmark-start text:name="p2-req-16-5-006"/>P2-REQ-16-5-006<text:bookmark-end text:name="__RefHeading___p2-req-16-5-006_1"/><text:bookmark-end text:name="p2-req-16-5-006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event" text:style-name="Internet_20_link" text:visited-style-name="Visited_20_Internet_20_Link">Logical Event</text:a> SHALL represent a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 reporting an occurrence, observation, state change, decision, or resul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5: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Events communicate that something has occurred within the architecture. They provide a consistent, platform-independent representation of observations, state changes, decisions, and results while remaining independent of event-processing technologies and messaging infrastructur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Information Model.</text:p>
      <text:p text:style-name="Text_20_body">It applies specifically to:</text:p>
      <text:p text:style-name="Text_20_body">Logical Events;Logical Data Structure Instances;Logical Interaction Patterns; andDomain Logical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Event represents a Logical Data Structure Instance reporting an occurrence, observation, state change, decision, or result.</text:p>
      <text:p text:style-name="Text_20_body">Verification activities should include review checks confirming that:</text:p>
      <text:p text:style-name="Text_20_body">Logical Events are explicitly identified;each event reports a defined occurrence or result;Logical Events remain platform independent; andimplementation technologies do not redefine Logical Even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Events, the occurrences they report, and the Logical Interaction Patterns that exchange them.</text:p>
      <text:p text:style-name="Text_20_body">Related requirement identifiers:</text:p>
      <text:a xlink:type="simple" xlink:href="https://wiki.didosolutions.com/dido/99_annexes/annex-d-requirements/part-02/p2-req-16-5-002" text:style-name="Internet_20_link" text:visited-style-name="Visited_20_Internet_20_Link">P2-REQ-16-5-002</text:a>
      <text:a xlink:type="simple" xlink:href="https://wiki.didosolutions.com/dido/99_annexes/annex-d-requirements/part-02/p2-req-16-5-005" text:style-name="Internet_20_link" text:visited-style-name="Visited_20_Internet_20_Link">P2-REQ-16-5-005</text:a>
      <text:a xlink:type="simple" xlink:href="https://wiki.didosolutions.com/dido/99_annexes/annex-d-requirements/part-02/p2-req-16-7-003" text:style-name="Internet_20_link" text:visited-style-name="Visited_20_Internet_20_Link">P2-REQ-16-7-003</text:a>
      <text:p text:style-name="Text_20_body">Related source section:</text:p>
      <text:a xlink:type="simple" xlink:href="https://wiki.didosolutions.com/fxdemo/02-part/16-logical-requirements/16-5-logical-information-requirements/start" text:style-name="Internet_20_link" text:visited-style-name="Visited_20_Internet_20_Link">16.5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59:36</meta:creation-date>
    <dc:creator>Generated</dc:creator>
    <dc:date>2026-08-24T08::59:36</dc:date>
    <dc:language>en-US</dc:language>
    <meta:editing-cycles>1</meta:editing-cycles>
    <meta:editing-duration>PT0S</meta:editing-duration>
    <dc:title>dido:99_annexes:annex-d-requirements:part-02:p2-req-16-5-006</dc:title>
  </office:meta>
</office:document-meta>
</file>