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5-003"/><text:bookmark-start text:name="__RefHeading___p2-req-16-5-003_1"/><text:bookmark-start text:name="p2-req-16-5-003"/>P2-REQ-16-5-003<text:bookmark-end text:name="__RefHeading___p2-req-16-5-003_1"/><text:bookmark-end text:name="p2-req-16-5-003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data_structure_definition" text:style-name="Internet_20_link" text:visited-style-name="Visited_20_Internet_20_Link">Logical Data Structure Definition</text:a> SHALL describe the structure, meaning, and constraints of an information class at the platform-independent logical lev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5: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Data Structure Definitions establish the platform-independent description of information used throughout the architecture. Separating logical definitions from implementation schemas preserves conceptual meaning while allowing multiple implementation technologies to realise the same logical information stru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all Logical Data Structure Definitions within the Logical Architecture / PIM.</text:p>
      <text:p text:style-name="Text_20_body">It applies specifically to:</text:p>
      <text:p text:style-name="Text_20_body">Logical Data Structure Definitions;Logical Information Model;Domain Logical Profiles; and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Data Structure Definition describes the structure, meaning, and constraints of an information class.</text:p>
      <text:p text:style-name="Text_20_body">Verification activities should include review checks confirming that:</text:p>
      <text:p text:style-name="Text_20_body">information structures are explicitly defined;semantic meaning is documented;logical constraints are identified; andimplementation technologies do not redefine logical information structur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information definitions and the implementation representations that realise them.</text:p>
      <text:p text:style-name="Text_20_body">Related requirement identifiers:</text:p>
      <text:a xlink:type="simple" xlink:href="https://wiki.didosolutions.com/dido/99_annexes/annex-d-requirements/part-02/p2-req-16-5-001" text:style-name="Internet_20_link" text:visited-style-name="Visited_20_Internet_20_Link">P2-REQ-16-5-001</text:a>
      <text:a xlink:type="simple" xlink:href="https://wiki.didosolutions.com/dido/99_annexes/annex-d-requirements/part-02/p2-req-16-5-004" text:style-name="Internet_20_link" text:visited-style-name="Visited_20_Internet_20_Link">P2-REQ-16-5-004</text:a>
      <text:a xlink:type="simple" xlink:href="https://wiki.didosolutions.com/dido/99_annexes/annex-d-requirements/part-02/p2-req-16-5-012" text:style-name="Internet_20_link" text:visited-style-name="Visited_20_Internet_20_Link">P2-REQ-16-5-012</text:a>
      <text:p text:style-name="Text_20_body">Related source section:</text:p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15:40</meta:creation-date>
    <dc:creator>Generated</dc:creator>
    <dc:date>2026-08-24T04::15:40</dc:date>
    <dc:language>en-US</dc:language>
    <meta:editing-cycles>1</meta:editing-cycles>
    <meta:editing-duration>PT0S</meta:editing-duration>
    <dc:title>dido:99_annexes:annex-d-requirements:part-02:p2-req-16-5-003</dc:title>
  </office:meta>
</office:document-meta>
</file>