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5-002"/><text:bookmark-start text:name="__RefHeading___p2-req-16-5-002_1"/><text:bookmark-start text:name="p2-req-16-5-002"/>P2-REQ-16-5-002<text:bookmark-end text:name="__RefHeading___p2-req-16-5-002_1"/><text:bookmark-end text:name="p2-req-16-5-002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efine logical information categories, including <text:a xlink:type="simple" xlink:href="https://wiki.didosolutions.com/dido/99_annexes/annex-b-terms-and-definitions/l/logical_message" text:style-name="Internet_20_link" text:visited-style-name="Visited_20_Internet_20_Link">Logical Message</text:a>, <text:a xlink:type="simple" xlink:href="https://wiki.didosolutions.com/dido/99_annexes/annex-b-terms-and-definitions/l/logical_event" text:style-name="Internet_20_link" text:visited-style-name="Visited_20_Internet_20_Link">Logical Event</text:a>, <text:a xlink:type="simple" xlink:href="https://wiki.didosolutions.com/dido/99_annexes/annex-b-terms-and-definitions/l/logical_command" text:style-name="Internet_20_link" text:visited-style-name="Visited_20_Internet_20_Link">Logical Command</text:a>, Logical Acknowledgement, <text:a xlink:type="simple" xlink:href="https://wiki.didosolutions.com/dido/99_annexes/annex-b-terms-and-definitions/l/logical_assertion" text:style-name="Internet_20_link" text:visited-style-name="Visited_20_Internet_20_Link">Logical Assertion</text:a>, <text:a xlink:type="simple" xlink:href="https://wiki.didosolutions.com/dido/99_annexes/annex-b-terms-and-definitions/l/logical_record" text:style-name="Internet_20_link" text:visited-style-name="Visited_20_Internet_20_Link">Logical Record</text:a>, and <text:a xlink:type="simple" xlink:href="https://wiki.didosolutions.com/dido/99_annexes/annex-b-terms-and-definitions/l/logical_information_lineage" text:style-name="Internet_20_link" text:visited-style-name="Visited_20_Internet_20_Link">Logical Information Lineage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5: Logical Inform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information categories classify information according to its architectural purpose rather than its implementation representation. Establishing these categories provides a consistent vocabulary for communication, governance, traceability, auditability, and later implementation mapping across all Domain Logical Profil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Information Model.</text:p>
      <text:p text:style-name="Text_20_body">It applies specifically to:</text:p>
      <text:p text:style-name="Text_20_body">Logical Messages;Logical Events;Logical Commands;Logical Acknowledgements;Logical Assertions;Logical Records; andLogical Information Lineag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Information Model defines each required logical information category.</text:p>
      <text:p text:style-name="Text_20_body">Verification activities should include review checks confirming that:</text:p>
      <text:p text:style-name="Text_20_body">each logical information category is explicitly defined;each category has a distinct architectural purpose;categories remain platform independent; andDomain Logical Profiles preserve the inherited information categori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Data Structure Instances and their architectural information categories.</text:p>
      <text:p text:style-name="Text_20_body">Related requirement identifiers:</text:p>
      <text:a xlink:type="simple" xlink:href="https://wiki.didosolutions.com/dido/99_annexes/annex-c-requirements/part-02/p2-req-16-5-001" text:style-name="Internet_20_link" text:visited-style-name="Visited_20_Internet_20_Link">p2-req-16-5-001</text:a>
      <text:a xlink:type="simple" xlink:href="https://wiki.didosolutions.com/dido/99_annexes/annex-c-requirements/part-02/p2-req-16-5-005" text:style-name="Internet_20_link" text:visited-style-name="Visited_20_Internet_20_Link">p2-req-16-5-005</text:a>
      <text:a xlink:type="simple" xlink:href="https://wiki.didosolutions.com/dido/99_annexes/annex-c-requirements/part-02/p2-req-16-5-011" text:style-name="Internet_20_link" text:visited-style-name="Visited_20_Internet_20_Link">p2-req-16-5-011</text:a>
      <text:p text:style-name="Text_20_body">Related source section:</text:p>
      <text:a xlink:type="simple" xlink:href="https://wiki.didosolutions.com/fxdemo/02-part/16-logical-requirements/16-5-logical-information-requirements/start" text:style-name="Internet_20_link" text:visited-style-name="Visited_20_Internet_20_Link">16.5 Logical Inform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36:38</meta:creation-date>
    <dc:creator>Generated</dc:creator>
    <dc:date>2026-08-24T09::36:38</dc:date>
    <dc:language>en-US</dc:language>
    <meta:editing-cycles>1</meta:editing-cycles>
    <meta:editing-duration>PT0S</meta:editing-duration>
    <dc:title>dido:99_annexes:annex-d-requirements:part-02:p2-req-16-5-002</dc:title>
  </office:meta>
</office:document-meta>
</file>