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5-001"/><text:bookmark-start text:name="__RefHeading___p2-req-16-5-001_1"/><text:bookmark-start text:name="p2-req-16-5-001"/>P2-REQ-16-5-001<text:bookmark-end text:name="__RefHeading___p2-req-16-5-001_1"/><text:bookmark-end text:name="p2-req-16-5-001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efine <text:a xlink:type="simple" xlink:href="https://wiki.didosolutions.com/dido/99_annexes/annex-b-terms-and-definitions/l/logical_data_structure_definition" text:style-name="Internet_20_link" text:visited-style-name="Visited_20_Internet_20_Link">Logical Data Structure Definition</text:a> and <text:a xlink:type="simple" xlink:href="https://wiki.didosolutions.com/dido/99_annexes/annex-b-terms-and-definitions/l/logical_data_structure_instance" text:style-name="Internet_20_link" text:visited-style-name="Visited_20_Internet_20_Link">Logical Data Structure Instance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5: Logical Inform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Information Model requires both Logical Data Structure Definitions and Logical Data Structure Instances to distinguish reusable information definitions from their populated occurrences. This distinction supports platform-independent modeling, governance, interoperability, validation, traceability, and implementation mapping.</text:p>
      <text:p text:style-name="Text_20_body">Without these concepts, the Logical Architecture could not consistently distinguish information definitions from the information exchanged among Logical Nod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Information Model.</text:p>
      <text:p text:style-name="Text_20_body">It applies specifically to:</text:p>
      <text:p text:style-name="Text_20_body">Logical Data Structure Definitions;Logical Data Structure Instances;Logical Information Model; andDomain Logical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 / PIM defines both Logical Data Structure Definitions and Logical Data Structure Instances.</text:p>
      <text:p text:style-name="Text_20_body">Verification activities should include review checks confirming that:</text:p>
      <text:p text:style-name="Text_20_body">Logical Data Structure Definitions are explicitly defined;Logical Data Structure Instances are explicitly defined;the distinction between definitions and instances is maintained; andboth concepts remain platform independent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information definitions, logical information instances, and the information exchanged among Logical Nodes.</text:p>
      <text:p text:style-name="Text_20_body">Related requirement identifiers:</text:p>
      <text:a xlink:type="simple" xlink:href="https://wiki.didosolutions.com/dido/99_annexes/annex-d-requirements/part-02/p2-req-16-5-002" text:style-name="Internet_20_link" text:visited-style-name="Visited_20_Internet_20_Link">P2-REQ-16-5-002</text:a>
      <text:a xlink:type="simple" xlink:href="https://wiki.didosolutions.com/dido/99_annexes/annex-d-requirements/part-02/p2-req-16-5-003" text:style-name="Internet_20_link" text:visited-style-name="Visited_20_Internet_20_Link">P2-REQ-16-5-003</text:a>
      <text:a xlink:type="simple" xlink:href="https://wiki.didosolutions.com/dido/99_annexes/annex-d-requirements/part-02/p2-req-16-5-004" text:style-name="Internet_20_link" text:visited-style-name="Visited_20_Internet_20_Link">P2-REQ-16-5-004</text:a>
      <text:p text:style-name="Text_20_body">Related source section:</text:p>
      <text:a xlink:type="simple" xlink:href="https://wiki.didosolutions.com/fxdemo/02-part/16-logical-requirements/16-5-logical-information-requirements/start" text:style-name="Internet_20_link" text:visited-style-name="Visited_20_Internet_20_Link">16.5 Logical Inform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31:21</meta:creation-date>
    <dc:creator>Generated</dc:creator>
    <dc:date>2026-08-24T04::31:21</dc:date>
    <dc:language>en-US</dc:language>
    <meta:editing-cycles>1</meta:editing-cycles>
    <meta:editing-duration>PT0S</meta:editing-duration>
    <dc:title>dido:99_annexes:annex-d-requirements:part-02:p2-req-16-5-001</dc:title>
  </office:meta>
</office:document-meta>
</file>