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4-008"/><text:bookmark-start text:name="__RefHeading___p2-req-16-4-008_1"/><text:bookmark-start text:name="p2-req-16-4-008"/>P2-REQ-16-4-008<text:bookmark-end text:name="__RefHeading___p2-req-16-4-008_1"/><text:bookmark-end text:name="p2-req-16-4-008"/></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rchitecture / PIM SHALL support communication pattern independence by distinguishing logical communication relationships from the implementation mechanisms that realise them.</text:p>
      <text:h text:style-name="Heading_20_2" text:outline-level="2"><text:bookmark-start text:name="__RefHeading___source_3"/><text:bookmark-start text:name="source"/>Source<text:bookmark-end text:name="__RefHeading___source_3"/><text:bookmark-end text:name="source"/></text:h>
      <text:p text:style-name="Text_20_body">Part 2, Section 16.4: Logical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communication relationships describe architectural intent rather than implementation behaviour. Distinguishing logical communication from implementation mechanisms allows different communication patterns, protocols, middleware products, and runtime infrastructures to realise the same logical relationships without altering the architecture. This separation preserves platform independence while supporting interoperability, governance, and long-term architectural evolu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Communication Model and all profiles that specialise or realise it.</text:p>
      <text:p text:style-name="Text_20_body">It applies specifically to:</text:p>
      <text:p text:style-name="Text_20_body">Logical Communication Endpoints;Communication Roles;Logical Interaction Patterns;Domain Logical Profiles;Implementation Profiles; andDeployment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communication relationships remain independent of the implementation mechanisms that realise them.</text:p>
      <text:p text:style-name="Text_20_body">Verification activities should include review checks confirming that:</text:p>
      <text:p text:style-name="Text_20_body">logical communication relationships are defined independently of implementation mechanisms;communication pattern independence is preserved throughout the Logical Architecture;Implementation Profiles map communication mechanisms without redefining logical relationships; andDomain Logical Profiles preserve inherited logical communication semantic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communication relationships and the implementation mechanisms that realise them while preserving platform independence.</text:p>
      <text:p text:style-name="Text_20_body">Related requirement identifiers:</text:p>
      <text:a xlink:type="simple" xlink:href="https://wiki.didosolutions.com/dido/99_annexes/annex-d-requirements/part-02/p2-req-16-4-001" text:style-name="Internet_20_link" text:visited-style-name="Visited_20_Internet_20_Link">P2-REQ-16-4-001</text:a>
      <text:a xlink:type="simple" xlink:href="https://wiki.didosolutions.com/dido/99_annexes/annex-d-requirements/part-02/p2-req-16-4-005" text:style-name="Internet_20_link" text:visited-style-name="Visited_20_Internet_20_Link">P2-REQ-16-4-005</text:a>
      <text:a xlink:type="simple" xlink:href="https://wiki.didosolutions.com/dido/99_annexes/annex-d-requirements/part-02/p2-req-16-4-007" text:style-name="Internet_20_link" text:visited-style-name="Visited_20_Internet_20_Link">P2-REQ-16-4-007</text:a>
      <text:a xlink:type="simple" xlink:href="https://wiki.didosolutions.com/fxdemo/dido_99_annexes/annex-c-requirements/part-02/p2-req-16-10-007" text:style-name="Internet_20_link" text:visited-style-name="Visited_20_Internet_20_Link">p2-req-16-10-007</text:a>
      <text:p text:style-name="Text_20_body">Related source section:</text:p>
      <text:a xlink:type="simple" xlink:href="https://wiki.didosolutions.com/fxdemo/02-part/16-logical-requirements/16-4-logical-communication-requirements/start" text:style-name="Internet_20_link" text:visited-style-name="Visited_20_Internet_20_Link">16.4 Logical Communic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2:48</meta:creation-date>
    <dc:creator>Generated</dc:creator>
    <dc:date>2026-08-24T10::32:48</dc:date>
    <dc:language>en-US</dc:language>
    <meta:editing-cycles>1</meta:editing-cycles>
    <meta:editing-duration>PT0S</meta:editing-duration>
    <dc:title>dido:99_annexes:annex-d-requirements:part-02:p2-req-16-4-008</dc:title>
  </office:meta>
</office:document-meta>
</file>