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4-007"/><text:bookmark-start text:name="__RefHeading___p2-req-16-4-007_1"/><text:bookmark-start text:name="p2-req-16-4-007"/>P2-REQ-16-4-007<text:bookmark-end text:name="__RefHeading___p2-req-16-4-007_1"/><text:bookmark-end text:name="p2-req-16-4-007"/></text:h>
      <text:p text:style-name="Text_20_body"><text:a xlink:type="simple" xlink:href="https://wiki.didosolutions.com/dido/99_annexes/annex-d-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Logical Architecture / PIM SHALL NOT prescribe one communication technology or interaction style.</text:p>
      <text:h text:style-name="Heading_20_2" text:outline-level="2"><text:bookmark-start text:name="__RefHeading___source_3"/><text:bookmark-start text:name="source"/>Source<text:bookmark-end text:name="__RefHeading___source_3"/><text:bookmark-end text:name="source"/></text:h>
      <text:p text:style-name="Text_20_body">Part 2, Section 16.4: Logical Communic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purpose of the Logical Communication Model is to define platform-independent communication relationships rather than implementation technologies. Preserving technology independence allows multiple Implementation Profiles to realize the same Logical Communication Model using different communication technologies while maintaining common architectural meaning and interoperability.</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Communication Model and all technology mappings derived from it.</text:p>
      <text:p text:style-name="Text_20_body">It applies specifically to:</text:p>
      <text:p text:style-name="Text_20_body">Logical Communication Endpoints;Communication Roles;Implementation Profiles;Deployment Profiles; andTechnology mapping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Logical Communication Model does not prescribe a specific communication technology or interaction style.</text:p>
      <text:p text:style-name="Text_20_body">Verification activities should include review checks confirming that:</text:p>
      <text:p text:style-name="Text_20_body">no communication technology is mandated;no interaction style is required;Logical Communication Endpoints remain platform independent; andtechnology selections are deferred to Implementation Profile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from the platform-independent Logical Communication Model to multiple technology-specific implementations.</text:p>
      <text:p text:style-name="Text_20_body">Related requirement identifiers:</text:p>
      <text:a xlink:type="simple" xlink:href="https://wiki.didosolutions.com/dido/99_annexes/annex-d-requirements/part-02/p2-req-16-4-006" text:style-name="Internet_20_link" text:visited-style-name="Visited_20_Internet_20_Link">P2-REQ-16-4-006</text:a>
      <text:a xlink:type="simple" xlink:href="https://wiki.didosolutions.com/dido/99_annexes/annex-d-requirements/part-02/p2-req-16-4-008" text:style-name="Internet_20_link" text:visited-style-name="Visited_20_Internet_20_Link">P2-REQ-16-4-008</text:a>
      <text:a xlink:type="simple" xlink:href="https://wiki.didosolutions.com/fxdemo/dido_99_annexes/annex-c-requirements/part-02/p2-req-16-10-007" text:style-name="Internet_20_link" text:visited-style-name="Visited_20_Internet_20_Link">p2-req-16-10-007</text:a>
      <text:p text:style-name="Text_20_body">Related source section:</text:p>
      <text:a xlink:type="simple" xlink:href="https://wiki.didosolutions.com/fxdemo/02-part/16-logical-requirements/16-4-logical-communication-requirements/start" text:style-name="Internet_20_link" text:visited-style-name="Visited_20_Internet_20_Link">16.4 Logical Communica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3:29</meta:creation-date>
    <dc:creator>Generated</dc:creator>
    <dc:date>2026-08-23T21::43:29</dc:date>
    <dc:language>en-US</dc:language>
    <meta:editing-cycles>1</meta:editing-cycles>
    <meta:editing-duration>PT0S</meta:editing-duration>
    <dc:title>dido:99_annexes:annex-d-requirements:part-02:p2-req-16-4-007</dc:title>
  </office:meta>
</office:document-meta>
</file>