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4-006"/><text:bookmark-start text:name="__RefHeading___p2-req-16-4-006_1"/><text:bookmark-start text:name="p2-req-16-4-006"/>P2-REQ-16-4-006<text:bookmark-end text:name="__RefHeading___p2-req-16-4-006_1"/><text:bookmark-end text:name="p2-req-16-4-006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istinguish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 from DDS Topics, REST resources, RPC methods, Protocol Buffers services, message queues, event streams, files, database handoffs, shared-memory locations, network routes, and deployment artifac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4: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Communication Endpoints are architectural concepts that describe platform-independent information exchange. They must remain distinct from technology-specific communication mechanisms to preserve architectural meaning, implementation flexibility, and traceability across multiple Implementation Pro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Communication Model, Implementation Profiles, and Deployment Profiles.</text:p>
      <text:p text:style-name="Text_20_body">It applies specifically to:</text:p>
      <text:p text:style-name="Text_20_body">Logical Communication Endpoints;Communication technology mappings;Implementation artifacts; andDeployment artifac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Communication Endpoints remain distinct from technology-specific communication mechanisms.</text:p>
      <text:p text:style-name="Text_20_body">Verification activities should include review checks confirming that:</text:p>
      <text:p text:style-name="Text_20_body">Logical Communication Endpoints are not defined as implementation technologies;communication technology selections are deferred to Implementation Profiles;implementation mappings preserve the meaning of Logical Communication Endpoints; anddeployment artifacts do not redefine Logical Communication Endpoi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Communication Endpoints and the implementation artifacts that realize them.</text:p>
      <text:p text:style-name="Text_20_body">Related requirement identifiers:</text:p>
      <text:a xlink:type="simple" xlink:href="https://wiki.didosolutions.com/dido/99_annexes/annex-d-requirements/part-02/p2-req-16-4-005" text:style-name="Internet_20_link" text:visited-style-name="Visited_20_Internet_20_Link">P2-REQ-16-4-005</text:a>
      <text:a xlink:type="simple" xlink:href="https://wiki.didosolutions.com/dido/99_annexes/annex-d-requirements/part-02/p2-req-16-4-007" text:style-name="Internet_20_link" text:visited-style-name="Visited_20_Internet_20_Link">P2-REQ-16-4-007</text:a>
      <text:a xlink:type="simple" xlink:href="https://wiki.didosolutions.com/fxdemo/dido_99_annexes/annex-c-requirements/part-02/p2-req-16-10-007" text:style-name="Internet_20_link" text:visited-style-name="Visited_20_Internet_20_Link">p2-req-16-10-007</text:a>
      <text:p text:style-name="Text_20_body">Related source section:</text:p>
      <text:a xlink:type="simple" xlink:href="https://wiki.didosolutions.com/fxdemo/02-part/16-logical-requirements/16-4-logical-communication-requirements/start" text:style-name="Internet_20_link" text:visited-style-name="Visited_20_Internet_20_Link">16.4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4:26</meta:creation-date>
    <dc:creator>Generated</dc:creator>
    <dc:date>2026-08-23T21::44:26</dc:date>
    <dc:language>en-US</dc:language>
    <meta:editing-cycles>1</meta:editing-cycles>
    <meta:editing-duration>PT0S</meta:editing-duration>
    <dc:title>dido:99_annexes:annex-d-requirements:part-02:p2-req-16-4-006</dc:title>
  </office:meta>
</office:document-meta>
</file>