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4-005"/><text:bookmark-start text:name="__RefHeading___p2-req-16-4-005_1"/><text:bookmark-start text:name="p2-req-16-4-005"/>P2-REQ-16-4-005<text:bookmark-end text:name="__RefHeading___p2-req-16-4-005_1"/><text:bookmark-end text:name="p2-req-16-4-005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Architecture / PIM SHALL define logical communication through explicit <text:a xlink:type="simple" xlink:href="https://wiki.didosolutions.com/dido/99_annexes/annex-b-terms-and-definitions/l/logical_communication_endpoint" text:style-name="Internet_20_link" text:visited-style-name="Visited_20_Internet_20_Link">Logical Communication Endpoints</text:a> rather than hidden coupling, undocumented dependencies, or implicit control path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4: Logical Communic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xplicit Logical Communication Endpoints make communication relationships visible, reviewable, and traceable. Avoiding hidden coupling and undocumented dependencies preserves architectural clarity and enables consistent governance, interoperability, and implementation mapp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Communication Model and all Logical Interaction Patterns.</text:p>
      <text:p text:style-name="Text_20_body">It applies specifically to:</text:p>
      <text:p text:style-name="Text_20_body">Logical Communication Endpoints;Logical Nodes;Logical Interactions; andDomain Logical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logical communication is defined through explicit Logical Communication Endpoints.</text:p>
      <text:p text:style-name="Text_20_body">Verification activities should include review checks confirming that:</text:p>
      <text:p text:style-name="Text_20_body">communication paths are explicitly identified;undocumented dependencies are absent;hidden coupling is avoided; andlogical interactions occur through defined Logical Communication Endpoint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Communication Endpoints, Logical Nodes, and Logical Interaction Patterns.</text:p>
      <text:p text:style-name="Text_20_body">Related requirement identifiers:</text:p>
      <text:a xlink:type="simple" xlink:href="https://wiki.didosolutions.com/dido/99_annexes/annex-c-requirements/part-02/p2-req-16-4-003" text:style-name="Internet_20_link" text:visited-style-name="Visited_20_Internet_20_Link">p2-req-16-4-003</text:a>
      <text:a xlink:type="simple" xlink:href="https://wiki.didosolutions.com/dido/99_annexes/annex-c-requirements/part-02/p2-req-16-4-004" text:style-name="Internet_20_link" text:visited-style-name="Visited_20_Internet_20_Link">p2-req-16-4-004</text:a>
      <text:a xlink:type="simple" xlink:href="https://wiki.didosolutions.com/dido/99_annexes/annex-c-requirements/part-02/p2-req-16-7-001" text:style-name="Internet_20_link" text:visited-style-name="Visited_20_Internet_20_Link">p2-req-16-7-001</text:a>
      <text:p text:style-name="Text_20_body">Related source section:</text:p>
      <text:a xlink:type="simple" xlink:href="https://wiki.didosolutions.com/fxdemo/02-part/16-logical-requirements/16-4-logical-communication-requirements/start" text:style-name="Internet_20_link" text:visited-style-name="Visited_20_Internet_20_Link">16.4 Logical Communic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5::57:00</meta:creation-date>
    <dc:creator>Generated</dc:creator>
    <dc:date>2026-08-24T15::57:00</dc:date>
    <dc:language>en-US</dc:language>
    <meta:editing-cycles>1</meta:editing-cycles>
    <meta:editing-duration>PT0S</meta:editing-duration>
    <dc:title>dido:99_annexes:annex-d-requirements:part-02:p2-req-16-4-005</dc:title>
  </office:meta>
</office:document-meta>
</file>