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4-002"/><text:bookmark-start text:name="__RefHeading___p2-req-16-4-002_1"/><text:bookmark-start text:name="p2-req-16-4-002"/>P2-REQ-16-4-002<text:bookmark-end text:name="__RefHeading___p2-req-16-4-002_1"/><text:bookmark-end text:name="p2-req-16-4-002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Architecture / PIM SHALL define communication roles for <text:a xlink:type="simple" xlink:href="https://wiki.didosolutions.com/dido/99_annexes/annex-b-terms-and-definitions/p/publisher_role" text:style-name="Internet_20_link" text:visited-style-name="Visited_20_Internet_20_Link">Publisher Role</text:a>, <text:a xlink:type="simple" xlink:href="https://wiki.didosolutions.com/dido/99_annexes/annex-b-terms-and-definitions/s/subscriber_role" text:style-name="Internet_20_link" text:visited-style-name="Visited_20_Internet_20_Link">Subscriber Role</text:a>, <text:a xlink:type="simple" xlink:href="https://wiki.didosolutions.com/dido/99_annexes/annex-b-terms-and-definitions/r/requester_role" text:style-name="Internet_20_link" text:visited-style-name="Visited_20_Internet_20_Link">Requester Role</text:a>, <text:a xlink:type="simple" xlink:href="https://wiki.didosolutions.com/dido/99_annexes/annex-b-terms-and-definitions/r/responder_role" text:style-name="Internet_20_link" text:visited-style-name="Visited_20_Internet_20_Link">Responder Role</text:a>, <text:a xlink:type="simple" xlink:href="https://wiki.didosolutions.com/dido/99_annexes/annex-b-terms-and-definitions/c/command_producer_role" text:style-name="Internet_20_link" text:visited-style-name="Visited_20_Internet_20_Link">Command Producer Role</text:a>, <text:a xlink:type="simple" xlink:href="https://wiki.didosolutions.com/dido/99_annexes/annex-b-terms-and-definitions/c/command_consumer_role" text:style-name="Internet_20_link" text:visited-style-name="Visited_20_Internet_20_Link">Command Consumer Role</text:a>, <text:a xlink:type="simple" xlink:href="https://wiki.didosolutions.com/dido/99_annexes/annex-b-terms-and-definitions/e/event_producer_role" text:style-name="Internet_20_link" text:visited-style-name="Visited_20_Internet_20_Link">Event Producer Role</text:a>, and <text:a xlink:type="simple" xlink:href="https://wiki.didosolutions.com/dido/99_annexes/annex-b-terms-and-definitions/e/event_consumer_role" text:style-name="Internet_20_link" text:visited-style-name="Visited_20_Internet_20_Link">Event Consumer Role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4: Logical Communic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Communication Roles define the ways in which Logical Nodes participate in Logical Communication Endpoints. Establishing a standard set of communication roles promotes consistent interaction modelling across Domains while allowing different technologies to realise the same logical relationship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Communication Model.</text:p>
      <text:p text:style-name="Text_20_body">It applies specifically to:</text:p>
      <text:p text:style-name="Text_20_body">Publisher Roles;Subscriber Roles;Requester Roles;Responder Roles;Command Producer Roles;Command Consumer Roles;Event Producer Roles; andEvent Consumer Ro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Architecture defines each required Communication Role.</text:p>
      <text:p text:style-name="Text_20_body">Verification activities should include review checks confirming that:</text:p>
      <text:p text:style-name="Text_20_body">each Communication Role is explicitly defined;the roles support platform-independent communication;Logical Nodes participate using Communication Roles; andDomain Logical Profiles preserve these role definitio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Communication Endpoints, Communication Roles, and Logical Interaction Patterns.</text:p>
      <text:p text:style-name="Text_20_body">Related requirement identifiers:</text:p>
      <text:a xlink:type="simple" xlink:href="https://wiki.didosolutions.com/dido/99_annexes/annex-d-requirements/part-02/p2-req-16-4-001" text:style-name="Internet_20_link" text:visited-style-name="Visited_20_Internet_20_Link">P2-REQ-16-4-001</text:a>
      <text:a xlink:type="simple" xlink:href="https://wiki.didosolutions.com/dido/99_annexes/annex-d-requirements/part-02/p2-req-16-4-003" text:style-name="Internet_20_link" text:visited-style-name="Visited_20_Internet_20_Link">P2-REQ-16-4-003</text:a>
      <text:a xlink:type="simple" xlink:href="https://wiki.didosolutions.com/dido/99_annexes/annex-d-requirements/part-02/p2-req-16-7-001" text:style-name="Internet_20_link" text:visited-style-name="Visited_20_Internet_20_Link">P2-REQ-16-7-001</text:a>
      <text:p text:style-name="Text_20_body">Related source section:</text:p>
      <text:a xlink:type="simple" xlink:href="https://wiki.didosolutions.com/fxdemo/02-part/16-logical-requirements/16-4-logical-communication-requirements/start" text:style-name="Internet_20_link" text:visited-style-name="Visited_20_Internet_20_Link">16.4 Logical Communic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42:03</meta:creation-date>
    <dc:creator>Generated</dc:creator>
    <dc:date>2026-08-24T07::42:03</dc:date>
    <dc:language>en-US</dc:language>
    <meta:editing-cycles>1</meta:editing-cycles>
    <meta:editing-duration>PT0S</meta:editing-duration>
    <dc:title>dido:99_annexes:annex-d-requirements:part-02:p2-req-16-4-002</dc:title>
  </office:meta>
</office:document-meta>
</file>