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2:p2-req-16-4-001"/><text:bookmark-start text:name="__RefHeading___p2-req-16-4-001_1"/><text:bookmark-start text:name="p2-req-16-4-001"/>P2-REQ-16-4-001<text:bookmark-end text:name="__RefHeading___p2-req-16-4-001_1"/><text:bookmark-end text:name="p2-req-16-4-001"/></text:h>
      <text:p text:style-name="Text_20_body"><text:a xlink:type="simple" xlink:href="https://wiki.didosolutions.com/dido/99_annexes/annex-c-requirements/part-02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Logical Architecture / PIM SHALL define <text:a xlink:type="simple" xlink:href="https://wiki.didosolutions.com/dido/99_annexes/annex-b-terms-and-definitions/l/logical_communication_endpoint" text:style-name="Internet_20_link" text:visited-style-name="Visited_20_Internet_20_Link">Logical Communication Endpoint</text:a> and <text:a xlink:type="simple" xlink:href="https://wiki.didosolutions.com/dido/99_annexes/annex-b-terms-and-definitions/c/communication_role" text:style-name="Internet_20_link" text:visited-style-name="Visited_20_Internet_20_Link">Communication Role</text:a>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2, Section 16.4: Logical Communica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Logical Communication Model establishes the platform-independent means by which Logical Nodes exchange information. Defining both Logical Communication Endpoints and Communication Roles provides a consistent foundation for modelling interactions while remaining independent of communication technologies, implementation mechanisms, and deployment environments.</text:p>
      <text:p text:style-name="Text_20_body">Without these concepts, logical communication would become dependent on implementation-specific interfaces, reducing interoperability, architectural consistency, and traceability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he definition, review, maintenance, interpretation, and specialisation of the Logical Communication Model.</text:p>
      <text:p text:style-name="Text_20_body">It applies specifically to:</text:p>
      <text:p text:style-name="Text_20_body">Logical Communication Endpoints;Communication Roles;Logical interaction modelling; andDomain Logical Profil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Logical Architecture / PIM defines both Logical Communication Endpoints and Communication Roles.</text:p>
      <text:p text:style-name="Text_20_body">Verification activities should include review checks confirming that:</text:p>
      <text:p text:style-name="Text_20_body">Logical Communication Endpoints are explicitly defined;Communication Roles are explicitly defined;both concepts remain platform independent; andthe definitions support logical communication throughout the architectur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traceability from Logical Nodes to the Logical Communication Model and its interaction patterns.</text:p>
      <text:p text:style-name="Text_20_body">Related requirement identifiers:</text:p>
      <text:a xlink:type="simple" xlink:href="https://wiki.didosolutions.com/dido/99_annexes/annex-c-requirements/part-02/p2-req-16-3-007" text:style-name="Internet_20_link" text:visited-style-name="Visited_20_Internet_20_Link">p2-req-16-3-007</text:a>
      <text:a xlink:type="simple" xlink:href="https://wiki.didosolutions.com/dido/99_annexes/annex-c-requirements/part-02/p2-req-16-4-002" text:style-name="Internet_20_link" text:visited-style-name="Visited_20_Internet_20_Link">p2-req-16-4-002</text:a>
      <text:a xlink:type="simple" xlink:href="https://wiki.didosolutions.com/dido/99_annexes/annex-c-requirements/part-02/p2-req-16-4-003" text:style-name="Internet_20_link" text:visited-style-name="Visited_20_Internet_20_Link">p2-req-16-4-003</text:a>
      <text:a xlink:type="simple" xlink:href="https://wiki.didosolutions.com/dido/99_annexes/annex-c-requirements/part-02/p2-req-16-4-004" text:style-name="Internet_20_link" text:visited-style-name="Visited_20_Internet_20_Link">p2-req-16-4-004</text:a>
      <text:p text:style-name="Text_20_body">Related source section:</text:p>
      <text:a xlink:type="simple" xlink:href="https://wiki.didosolutions.com/fxdemo/02-part/16-logical-requirements/16-4-logical-communication-requirements/start" text:style-name="Internet_20_link" text:visited-style-name="Visited_20_Internet_20_Link">16.4 Logical Communica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7::06:38</meta:creation-date>
    <dc:creator>Generated</dc:creator>
    <dc:date>2026-08-24T17::06:38</dc:date>
    <dc:language>en-US</dc:language>
    <meta:editing-cycles>1</meta:editing-cycles>
    <meta:editing-duration>PT0S</meta:editing-duration>
    <dc:title>dido:99_annexes:annex-d-requirements:part-02:p2-req-16-4-001</dc:title>
  </office:meta>
</office:document-meta>
</file>