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3-009"/><text:bookmark-start text:name="__RefHeading___p2-req-16-3-009_1"/><text:bookmark-start text:name="p2-req-16-3-009"/>P2-REQ-16-3-009<text:bookmark-end text:name="__RefHeading___p2-req-16-3-009_1"/><text:bookmark-end text:name="p2-req-16-3-009"/></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distinguish a <text:a xlink:type="simple" xlink:href="https://wiki.didosolutions.com/dido/99_annexes/annex-b-terms-and-definitions/l/logical_node" text:style-name="Internet_20_link" text:visited-style-name="Visited_20_Internet_20_Link">Logical Node</text:a> from a process, service, container, pod, virtual machine, serverless function, thread, task, library, subroutine, RPC endpoint, REST resource, DDS participant, and deployment artefact.</text:p>
      <text:h text:style-name="Heading_20_2" text:outline-level="2"><text:bookmark-start text:name="__RefHeading___source_3"/><text:bookmark-start text:name="source"/>Source<text:bookmark-end text:name="__RefHeading___source_3"/><text:bookmark-end text:name="source"/></text:h>
      <text:p text:style-name="Text_20_body">Part 2, Section 16.3: Logical Nod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Maintaining a clear distinction between Logical Nodes and implementation artefacts preserves platform independence and architectural stability. This separation allows different implementation approaches to realise the same Logical Node without altering its architectural meaning or responsibilit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Architecture / PIM and all Implementation Profiles derived from it.</text:p>
      <text:p text:style-name="Text_20_body">It applies specifically to:</text:p>
      <text:p text:style-name="Text_20_body">Logical Nodes;Implementation mappings;Deployment mappings; andTechnology-specific realis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Nodes remain distinct from implementation and deployment artefacts.</text:p>
      <text:p text:style-name="Text_20_body">Verification activities should include review checks confirming that:</text:p>
      <text:p text:style-name="Text_20_body">Logical Nodes are not defined as implementation artefacts;implementation mappings preserve Logical Node meaning;deployment artefacts do not redefine Logical Nodes; andplatform independence is maintained throughout the Logical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platform-independent Logical Nodes to the implementation artefacts that realise them.</text:p>
      <text:p text:style-name="Text_20_body">Related requirement identifiers:</text:p>
      <text:a xlink:type="simple" xlink:href="https://wiki.didosolutions.com/dido/99_annexes/annex-d-requirements/part-02/p2-req-16-3-001" text:style-name="Internet_20_link" text:visited-style-name="Visited_20_Internet_20_Link">P2-REQ-16-3-001</text:a>
      <text:a xlink:type="simple" xlink:href="https://wiki.didosolutions.com/dido/99_annexes/annex-d-requirements/part-02/p2-req-16-3-002" text:style-name="Internet_20_link" text:visited-style-name="Visited_20_Internet_20_Link">P2-REQ-16-3-002</text:a>
      <text:a xlink:type="simple" xlink:href="https://wiki.didosolutions.com/dido/99_annexes/annex-d-requirements/part-02/p2-req-16-2-005" text:style-name="Internet_20_link" text:visited-style-name="Visited_20_Internet_20_Link">P2-REQ-16-2-005</text:a>
      <text:p text:style-name="Text_20_body">Related source section:</text:p>
      <text:a xlink:type="simple" xlink:href="https://wiki.didosolutions.com/fxdemo/02-part/16-logical-requirements/16-3-logical-node-requirements/start" text:style-name="Internet_20_link" text:visited-style-name="Visited_20_Internet_20_Link">16.3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37:02</meta:creation-date>
    <dc:creator>Generated</dc:creator>
    <dc:date>2026-08-24T07::37:02</dc:date>
    <dc:language>en-US</dc:language>
    <meta:editing-cycles>1</meta:editing-cycles>
    <meta:editing-duration>PT0S</meta:editing-duration>
    <dc:title>dido:99_annexes:annex-d-requirements:part-02:p2-req-16-3-009</dc:title>
  </office:meta>
</office:document-meta>
</file>