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3-008"/><text:bookmark-start text:name="__RefHeading___p2-req-16-3-008_1"/><text:bookmark-start text:name="p2-req-16-3-008"/>P2-REQ-16-3-008<text:bookmark-end text:name="__RefHeading___p2-req-16-3-008_1"/><text:bookmark-end text:name="p2-req-16-3-008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Logical Node Lifecycle State SHALL identify the logical operational condition associated with a <text:a xlink:type="simple" xlink:href="https://wiki.didosolutions.com/dido/99_annexes/annex-b-terms-and-definitions/l/logical_node" text:style-name="Internet_20_link" text:visited-style-name="Visited_20_Internet_20_Link">Logical Node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3: Logical Nod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Node Lifecycle State provides a platform-independent representation of a Logical Node's operational condition. Lifecycle states support monitoring, governance, operational coordination, review, and later implementation mapping without prescribing runtime mechanism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Logical Node Lifecycle State definitions throughout the Logical Architecture.</text:p>
      <text:p text:style-name="Text_20_body">It applies specifically to:</text:p>
      <text:p text:style-name="Text_20_body">Logical Nodes;Lifecycle modelling;Health monitoring; andDomain Logical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Logical Node Lifecycle States identify the logical operational condition associated with Logical Nodes.</text:p>
      <text:p text:style-name="Text_20_body">Verification activities should include review checks confirming that:</text:p>
      <text:p text:style-name="Text_20_body">lifecycle states are explicitly defined;lifecycle states apply to Logical Nodes;lifecycle states support logical operational modelling; andlifecycle definitions remain platform independent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Nodes and their logical operational conditions.</text:p>
      <text:p text:style-name="Text_20_body">Related requirement identifiers:</text:p>
      <text:a xlink:type="simple" xlink:href="https://wiki.didosolutions.com/dido/99_annexes/annex-d-requirements/part-02/p2-req-16-3-001" text:style-name="Internet_20_link" text:visited-style-name="Visited_20_Internet_20_Link">P2-REQ-16-3-001</text:a>
      <text:a xlink:type="simple" xlink:href="https://wiki.didosolutions.com/dido/99_annexes/annex-d-requirements/part-02/p2-req-16-3-002" text:style-name="Internet_20_link" text:visited-style-name="Visited_20_Internet_20_Link">P2-REQ-16-3-002</text:a>
      <text:a xlink:type="simple" xlink:href="https://wiki.didosolutions.com/dido/99_annexes/annex-d-requirements/part-02/p2-req-16-6-003" text:style-name="Internet_20_link" text:visited-style-name="Visited_20_Internet_20_Link">P2-REQ-16-6-003</text:a>
      <text:p text:style-name="Text_20_body">Related source section:</text:p>
      <text:a xlink:type="simple" xlink:href="https://wiki.didosolutions.com/fxdemo/02-part/16-logical-requirements/16-3-logical-node-requirements/start" text:style-name="Internet_20_link" text:visited-style-name="Visited_20_Internet_20_Link">16.3 Logical Nod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22:00</meta:creation-date>
    <dc:creator>Generated</dc:creator>
    <dc:date>2026-08-24T13::22:00</dc:date>
    <dc:language>en-US</dc:language>
    <meta:editing-cycles>1</meta:editing-cycles>
    <meta:editing-duration>PT0S</meta:editing-duration>
    <dc:title>dido:99_annexes:annex-d-requirements:part-02:p2-req-16-3-008</dc:title>
  </office:meta>
</office:document-meta>
</file>