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2:p2-req-16-3-006"/><text:bookmark-start text:name="__RefHeading___p2-req-16-3-006_1"/><text:bookmark-start text:name="p2-req-16-3-006"/>P2-REQ-16-3-006<text:bookmark-end text:name="__RefHeading___p2-req-16-3-006_1"/><text:bookmark-end text:name="p2-req-16-3-006"/></text:h>
      <text:p text:style-name="Text_20_body"><text:a xlink:type="simple" xlink:href="https://wiki.didosolutions.com/dido/99_annexes/annex-c-requirements/part-02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A Logical Node Boundary SHALL identify what the logical architecture treats as inside or outside a <text:a xlink:type="simple" xlink:href="https://wiki.didosolutions.com/dido/99_annexes/annex-b-terms-and-definitions/l/logical_node" text:style-name="Internet_20_link" text:visited-style-name="Visited_20_Internet_20_Link">Logical Node</text:a> for responsibility, interaction, <text:a xlink:type="simple" xlink:href="https://wiki.didosolutions.com/dido/99_annexes/annex-b-terms-and-definitions/t/traceability" text:style-name="Internet_20_link" text:visited-style-name="Visited_20_Internet_20_Link">Traceability</text:a>, and review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2, Section 16.3: Logical Nod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Logical Node Boundaries define the scope of a Logical Node and distinguish internal responsibilities from external interactions. Clear boundaries support architectural review, governance, traceability, implementation mapping, and evolution of the logical architectur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Logical Node definitions and Logical Node modelling.</text:p>
      <text:p text:style-name="Text_20_body">It applies specifically to:</text:p>
      <text:p text:style-name="Text_20_body">Logical Node Boundaries;Responsibility allocation;Logical interactions; andArchitectural review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Logical Node Boundary clearly identifies what is considered inside and outside the Logical Node.</text:p>
      <text:p text:style-name="Text_20_body">Verification activities should include review checks confirming that:</text:p>
      <text:p text:style-name="Text_20_body">Logical Node Boundaries are explicitly identified;responsibilities are consistently allocated across boundaries;logical interactions cross defined boundaries; andboundaries support traceability and review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traceability between Logical Node Boundaries, Logical Nodes, and Logical Interactions.</text:p>
      <text:p text:style-name="Text_20_body">Related requirement identifiers:</text:p>
      <text:a xlink:type="simple" xlink:href="https://wiki.didosolutions.com/dido/99_annexes/annex-c-requirements/part-02/p2-req-16-3-001" text:style-name="Internet_20_link" text:visited-style-name="Visited_20_Internet_20_Link">p2-req-16-3-001</text:a>
      <text:a xlink:type="simple" xlink:href="https://wiki.didosolutions.com/dido/99_annexes/annex-c-requirements/part-02/p2-req-16-3-005" text:style-name="Internet_20_link" text:visited-style-name="Visited_20_Internet_20_Link">p2-req-16-3-005</text:a>
      <text:a xlink:type="simple" xlink:href="https://wiki.didosolutions.com/dido/99_annexes/annex-c-requirements/part-02/p2-req-16-3-007" text:style-name="Internet_20_link" text:visited-style-name="Visited_20_Internet_20_Link">p2-req-16-3-007</text:a>
      <text:p text:style-name="Text_20_body">Related source section:</text:p>
      <text:a xlink:type="simple" xlink:href="https://wiki.didosolutions.com/fxdemo/02-part/16-logical-requirements/16-3-logical-node-requirements/start" text:style-name="Internet_20_link" text:visited-style-name="Visited_20_Internet_20_Link">16.3 Logical Nod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8::33:15</meta:creation-date>
    <dc:creator>Generated</dc:creator>
    <dc:date>2026-08-24T08::33:15</dc:date>
    <dc:language>en-US</dc:language>
    <meta:editing-cycles>1</meta:editing-cycles>
    <meta:editing-duration>PT0S</meta:editing-duration>
    <dc:title>dido:99_annexes:annex-d-requirements:part-02:p2-req-16-3-006</dc:title>
  </office:meta>
</office:document-meta>
</file>