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3-005"/><text:bookmark-start text:name="__RefHeading___p2-req-16-3-005_1"/><text:bookmark-start text:name="p2-req-16-3-005"/>P2-REQ-16-3-005<text:bookmark-end text:name="__RefHeading___p2-req-16-3-005_1"/><text:bookmark-end text:name="p2-req-16-3-005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Logical Node Responsibility SHALL describe an obligation, function, or accountability associated with a <text:a xlink:type="simple" xlink:href="https://wiki.didosolutions.com/dido/99_annexes/annex-b-terms-and-definitions/l/logical_node" text:style-name="Internet_20_link" text:visited-style-name="Visited_20_Internet_20_Link">Logical Node</text:a> or <text:a xlink:type="simple" xlink:href="https://wiki.didosolutions.com/dido/99_annexes/annex-b-terms-and-definitions/l/logical_node_role" text:style-name="Internet_20_link" text:visited-style-name="Visited_20_Internet_20_Link">Logical Node Rol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3: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Node Responsibilities define what a Logical Node or Logical Node Role is expected to perform. Explicit responsibilities improve architectural clarity, governance, traceability, and implementation consistency while avoiding ambiguity regarding participant behaviour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Node Responsibilities throughout the Logical Architecture / PIM.</text:p>
      <text:p text:style-name="Text_20_body">It applies specifically to:</text:p>
      <text:p text:style-name="Text_20_body">Logical Nodes;Logical Node Roles;Responsibility definitions; andGovernance activiti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Node Responsibilities describe obligations, functions, or accountabilities associated with Logical Nodes or Logical Node Roles.</text:p>
      <text:p text:style-name="Text_20_body">Verification activities should include review checks confirming that:</text:p>
      <text:p text:style-name="Text_20_body">responsibilities are explicitly identified;responsibilities are assigned to Logical Nodes or Logical Node Roles;responsibilities support logical interactions; andresponsibilities remain independent of implementation technolog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Node Responsibilities and the Logical Nodes and Roles to which they apply.</text:p>
      <text:p text:style-name="Text_20_body">Related requirement identifiers:</text:p>
      <text:a xlink:type="simple" xlink:href="https://wiki.didosolutions.com/dido/99_annexes/annex-c-requirements/part-02/p2-req-16-3-001" text:style-name="Internet_20_link" text:visited-style-name="Visited_20_Internet_20_Link">p2-req-16-3-001</text:a>
      <text:a xlink:type="simple" xlink:href="https://wiki.didosolutions.com/dido/99_annexes/annex-c-requirements/part-02/p2-req-16-3-004" text:style-name="Internet_20_link" text:visited-style-name="Visited_20_Internet_20_Link">p2-req-16-3-004</text:a>
      <text:a xlink:type="simple" xlink:href="https://wiki.didosolutions.com/dido/99_annexes/annex-c-requirements/part-02/p2-req-16-3-006" text:style-name="Internet_20_link" text:visited-style-name="Visited_20_Internet_20_Link">p2-req-16-3-006</text:a>
      <text:p text:style-name="Text_20_body">Related source section:</text:p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8:15</meta:creation-date>
    <dc:creator>Generated</dc:creator>
    <dc:date>2026-08-24T00::48:15</dc:date>
    <dc:language>en-US</dc:language>
    <meta:editing-cycles>1</meta:editing-cycles>
    <meta:editing-duration>PT0S</meta:editing-duration>
    <dc:title>dido:99_annexes:annex-d-requirements:part-02:p2-req-16-3-005</dc:title>
  </office:meta>
</office:document-meta>
</file>