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3-004"/><text:bookmark-start text:name="__RefHeading___p2-req-16-3-004_1"/><text:bookmark-start text:name="p2-req-16-3-004"/>P2-REQ-16-3-004<text:bookmark-end text:name="__RefHeading___p2-req-16-3-004_1"/><text:bookmark-end text:name="p2-req-16-3-004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node_role" text:style-name="Internet_20_link" text:visited-style-name="Visited_20_Internet_20_Link">Logical Node Role</text:a> SHALL identify a platform-independent responsibility assigned to or performed by a <text:a xlink:type="simple" xlink:href="https://wiki.didosolutions.com/dido/99_annexes/annex-b-terms-and-definitions/l/logical_node" text:style-name="Internet_20_link" text:visited-style-name="Visited_20_Internet_20_Link">Logical Nod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3: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Node Roles separate responsibilities from the Logical Nodes that perform them. This separation allows multiple Logical Nodes to perform the same role, a single Logical Node to perform multiple roles, and Domain Logical Profiles to specialize responsibilities without redefining the Logical Node concep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and interpretation of Logical Node Roles.</text:p>
      <text:p text:style-name="Text_20_body">It applies specifically to:</text:p>
      <text:p text:style-name="Text_20_body">Logical Node Roles;Logical Nodes;Responsibility assignment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Node Role identifies a platform-independent responsibility.</text:p>
      <text:p text:style-name="Text_20_body">Verification activities should include review checks confirming that:</text:p>
      <text:p text:style-name="Text_20_body">Logical Node Roles are explicitly defined;responsibilities are assigned independently of implementation technologies;Logical Nodes perform one or more Logical Node Roles; andDomain Logical Profiles preserve the meaning of inherited Logical Node Rol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Node Roles and the Logical Nodes that perform them.</text:p>
      <text:p text:style-name="Text_20_body">Related requirement identifiers:</text:p>
      <text:a xlink:type="simple" xlink:href="https://wiki.didosolutions.com/dido/99_annexes/annex-d-requirements/part-02/p2-req-16-3-001" text:style-name="Internet_20_link" text:visited-style-name="Visited_20_Internet_20_Link">P2-REQ-16-3-001</text:a>
      <text:a xlink:type="simple" xlink:href="https://wiki.didosolutions.com/dido/99_annexes/annex-d-requirements/part-02/p2-req-16-3-003" text:style-name="Internet_20_link" text:visited-style-name="Visited_20_Internet_20_Link">P2-REQ-16-3-003</text:a>
      <text:a xlink:type="simple" xlink:href="https://wiki.didosolutions.com/dido/99_annexes/annex-d-requirements/part-02/p2-req-16-3-005" text:style-name="Internet_20_link" text:visited-style-name="Visited_20_Internet_20_Link">P2-REQ-16-3-005</text:a>
      <text:p text:style-name="Text_20_body">Related source section:</text:p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46:39</meta:creation-date>
    <dc:creator>Generated</dc:creator>
    <dc:date>2026-08-24T11::46:39</dc:date>
    <dc:language>en-US</dc:language>
    <meta:editing-cycles>1</meta:editing-cycles>
    <meta:editing-duration>PT0S</meta:editing-duration>
    <dc:title>dido:99_annexes:annex-d-requirements:part-02:p2-req-16-3-004</dc:title>
  </office:meta>
</office:document-meta>
</file>