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3-003"/><text:bookmark-start text:name="__RefHeading___p2-req-16-3-003_1"/><text:bookmark-start text:name="p2-req-16-3-003"/>P2-REQ-16-3-003<text:bookmark-end text:name="__RefHeading___p2-req-16-3-003_1"/><text:bookmark-end text:name="p2-req-16-3-003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<text:a xlink:type="simple" xlink:href="https://wiki.didosolutions.com/dido/99_annexes/annex-b-terms-and-definitions/l/logical_node_identity" text:style-name="Internet_20_link" text:visited-style-name="Visited_20_Internet_20_Link">Logical Node Identity</text:a> SHALL uniquely distinguish a <text:a xlink:type="simple" xlink:href="https://wiki.didosolutions.com/dido/99_annexes/annex-b-terms-and-definitions/l/logical_node" text:style-name="Internet_20_link" text:visited-style-name="Visited_20_Internet_20_Link">Logical Node</text:a> within the Logical Architecture / PIM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3: Logical Nod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ical Node Identity provides the basis for uniquely identifying Logical Nodes within the Logical Architecture / PIM. Unique identification supports communication, governance, traceability, compatibility assessment, operational review, and implementation mapping.</text:p>
      <text:p text:style-name="Text_20_body">Without unique identities, logical interactions and responsibilities could not be unambiguously attributed to individual Logical Nod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definition, maintenance, interpretation, and use of Logical Node Identities.</text:p>
      <text:p text:style-name="Text_20_body">It applies specifically to:</text:p>
      <text:p text:style-name="Text_20_body">Logical Node identification;Logical interaction modelling;Governance relationships;Traceability relationships; andImplementation mapping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Logical Node can be uniquely distinguished by its Logical Node Identity.</text:p>
      <text:p text:style-name="Text_20_body">Verification activities should include review checks confirming that:</text:p>
      <text:p text:style-name="Text_20_body">each Logical Node has a unique Logical Node Identity;identities distinguish Logical Nodes within the Logical Architecture;Logical Node Identities support traceability and governance; andimplementation mappings preserve Logical Node Identity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Node Identity and the Logical Nodes identified within the Logical Architecture.</text:p>
      <text:p text:style-name="Text_20_body">Related requirement identifiers:</text:p>
      <text:a xlink:type="simple" xlink:href="https://wiki.didosolutions.com/dido/99_annexes/annex-c-requirements/part-02/p2-req-16-3-001" text:style-name="Internet_20_link" text:visited-style-name="Visited_20_Internet_20_Link">p2-req-16-3-001</text:a>
      <text:a xlink:type="simple" xlink:href="https://wiki.didosolutions.com/dido/99_annexes/annex-c-requirements/part-02/p2-req-16-3-002" text:style-name="Internet_20_link" text:visited-style-name="Visited_20_Internet_20_Link">p2-req-16-3-002</text:a>
      <text:a xlink:type="simple" xlink:href="https://wiki.didosolutions.com/dido/99_annexes/annex-c-requirements/part-02/p2-req-16-3-004" text:style-name="Internet_20_link" text:visited-style-name="Visited_20_Internet_20_Link">p2-req-16-3-004</text:a>
      <text:p text:style-name="Text_20_body">Related source section:</text:p>
      <text:a xlink:type="simple" xlink:href="https://wiki.didosolutions.com/fxdemo/02-part/16-logical-requirements/16-3-logical-node-requirements/start" text:style-name="Internet_20_link" text:visited-style-name="Visited_20_Internet_20_Link">16.3 Logical Nod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4::30:14</meta:creation-date>
    <dc:creator>Generated</dc:creator>
    <dc:date>2026-08-24T14::30:14</dc:date>
    <dc:language>en-US</dc:language>
    <meta:editing-cycles>1</meta:editing-cycles>
    <meta:editing-duration>PT0S</meta:editing-duration>
    <dc:title>dido:99_annexes:annex-d-requirements:part-02:p2-req-16-3-003</dc:title>
  </office:meta>
</office:document-meta>
</file>