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3-002"/><text:bookmark-start text:name="__RefHeading___p2-req-16-3-002_1"/><text:bookmark-start text:name="p2-req-16-3-002"/>P2-REQ-16-3-002<text:bookmark-end text:name="__RefHeading___p2-req-16-3-002_1"/><text:bookmark-end text:name="p2-req-16-3-002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<text:a xlink:type="simple" xlink:href="https://wiki.didosolutions.com/dido/99_annexes/annex-b-terms-and-definitions/l/logical_node" text:style-name="Internet_20_link" text:visited-style-name="Visited_20_Internet_20_Link">Logical Node</text:a> SHALL represent a platform-independent participant in the distributed logical architectur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3: Logical Nod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Logical Node is the fundamental participant in the Logical Architecture / PIM. Defining it as platform independent ensures that architectural meaning remains separate from implementation technologies, deployment mechanisms, and runtime environments.</text:p>
      <text:p text:style-name="Text_20_body">This separation allows different implementations to realise the same Logical Node while preserving common architectural semantic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definition, interpretation, review, and implementation mapping of Logical Nodes.</text:p>
      <text:p text:style-name="Text_20_body">It applies specifically to:</text:p>
      <text:p text:style-name="Text_20_body">Logical Node definitions;Domain Logical Profiles;Implementation Profiles; andDeployment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very Logical Node represents a platform-independent participant within the Logical Architecture.</text:p>
      <text:p text:style-name="Text_20_body">Verification activities should include review checks confirming that:</text:p>
      <text:p text:style-name="Text_20_body">Logical Nodes are defined independently of implementation technology;Logical Nodes represent logical participants;Logical Node definitions remain platform independent; andimplementation mappings preserve the logical meaning of each Logical Nod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from the conceptual Node defined in Part 1 to the Logical Node defined in Part 2.</text:p>
      <text:p text:style-name="Text_20_body">Related requirement identifiers:</text:p>
      <text:a xlink:type="simple" xlink:href="https://wiki.didosolutions.com/dido/99_annexes/annex-c-requirements/part-02/p2-req-16-3-001" text:style-name="Internet_20_link" text:visited-style-name="Visited_20_Internet_20_Link">p2-req-16-3-001</text:a>
      <text:a xlink:type="simple" xlink:href="https://wiki.didosolutions.com/dido/99_annexes/annex-c-requirements/part-02/p2-req-16-3-003" text:style-name="Internet_20_link" text:visited-style-name="Visited_20_Internet_20_Link">p2-req-16-3-003</text:a>
      <text:a xlink:type="simple" xlink:href="https://wiki.didosolutions.com/dido/99_annexes/annex-c-requirements/part-02/p2-req-16-3-009" text:style-name="Internet_20_link" text:visited-style-name="Visited_20_Internet_20_Link">p2-req-16-3-009</text:a>
      <text:p text:style-name="Text_20_body">Related source section:</text:p>
      <text:a xlink:type="simple" xlink:href="https://wiki.didosolutions.com/fxdemo/02-part/16-logical-requirements/16-3-logical-node-requirements/start" text:style-name="Internet_20_link" text:visited-style-name="Visited_20_Internet_20_Link">16.3 Logical Nod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37:19</meta:creation-date>
    <dc:creator>Generated</dc:creator>
    <dc:date>2026-08-24T07::37:19</dc:date>
    <dc:language>en-US</dc:language>
    <meta:editing-cycles>1</meta:editing-cycles>
    <meta:editing-duration>PT0S</meta:editing-duration>
    <dc:title>dido:99_annexes:annex-d-requirements:part-02:p2-req-16-3-002</dc:title>
  </office:meta>
</office:document-meta>
</file>