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2-005"/><text:bookmark-start text:name="__RefHeading___p2-req-16-2-005_1"/><text:bookmark-start text:name="p2-req-16-2-005"/>P2-REQ-16-2-005<text:bookmark-end text:name="__RefHeading___p2-req-16-2-005_1"/><text:bookmark-end text:name="p2-req-16-2-005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NOT prescribe execution granularity, deployment granularity, runtime packaging, deployment topology, communication technology, data serialisation format, programming language, middleware product, orchestration platform, or runtime infrastru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2: Distributed Node-Based Architectur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purpose of the Logical Architecture / PIM is to define platform-independent logical structure rather than implementation choices. Preserving technology independence allows multiple Implementation Profiles to realise the same Logical Architecture while maintaining common architectur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maintenance, review, interpretation, and implementation mapping of the Logical Architecture / PIM.</text:p>
      <text:p text:style-name="Text_20_body">It applies specifically to:</text:p>
      <text:p text:style-name="Text_20_body">Logical architectural definitions;Domain Logical Profiles;Implementation Profiles;Deployment Profiles; andTechnology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does not prescribe implementation or deployment technologies.</text:p>
      <text:p text:style-name="Text_20_body">Verification activities should include review checks confirming that:</text:p>
      <text:p text:style-name="Text_20_body">no execution mechanism is mandated;no deployment topology is required;no communication technology is prescribed;no programming language or middleware product is required; andimplementation choices remain deferred to Implementation Profil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from the platform-independent Logical Architecture to multiple technology-specific Implementation Profiles.</text:p>
      <text:p text:style-name="Text_20_body">Related requirement identifiers:</text:p>
      <text:a xlink:type="simple" xlink:href="https://wiki.didosolutions.com/dido/99_annexes/annex-d-requirements/part-02/p2-req-16-2-001" text:style-name="Internet_20_link" text:visited-style-name="Visited_20_Internet_20_Link">P2-REQ-16-2-001</text:a>
      <text:a xlink:type="simple" xlink:href="https://wiki.didosolutions.com/dido/99_annexes/annex-d-requirements/part-02/p2-req-16-2-002" text:style-name="Internet_20_link" text:visited-style-name="Visited_20_Internet_20_Link">P2-REQ-16-2-002</text:a>
      <text:a xlink:type="simple" xlink:href="https://wiki.didosolutions.com/dido/99_annexes/annex-d-requirements/part-02/p2-req-16-2-003" text:style-name="Internet_20_link" text:visited-style-name="Visited_20_Internet_20_Link">P2-REQ-16-2-003</text:a>
      <text:a xlink:type="simple" xlink:href="https://wiki.didosolutions.com/dido/99_annexes/annex-d-requirements/part-02/p2-req-16-2-004" text:style-name="Internet_20_link" text:visited-style-name="Visited_20_Internet_20_Link">P2-REQ-16-2-004</text:a>
      <text:p text:style-name="Text_20_body">Related source section:</text:p>
      <text:a xlink:type="simple" xlink:href="https://wiki.didosolutions.com/fxdemo/02-part/16-logical-requirements/16-2-distributed-node-based-architecture-requirements/start" text:style-name="Internet_20_link" text:visited-style-name="Visited_20_Internet_20_Link">16.2 Distributed Node-Based Architectur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06:14</meta:creation-date>
    <dc:creator>Generated</dc:creator>
    <dc:date>2026-08-24T08::06:14</dc:date>
    <dc:language>en-US</dc:language>
    <meta:editing-cycles>1</meta:editing-cycles>
    <meta:editing-duration>PT0S</meta:editing-duration>
    <dc:title>dido:99_annexes:annex-d-requirements:part-02:p2-req-16-2-005</dc:title>
  </office:meta>
</office:document-meta>
</file>